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86109ff5d0b6c39f6431502f2a9e91.png"/>
  <manifest:file-entry manifest:media-type="image/png" manifest:full-path="Pictures/14b274858394bab850e655b45e73c982.png"/>
  <manifest:file-entry manifest:media-type="image/png" manifest:full-path="Pictures/e86aa78df14f8353f314a178080b40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des_graphiques_2"/><text:bookmark-start text:name="correction_des_graphiques"/>0. correction des graphiques<text:bookmark-end text:name="__RefHeading___correction_des_graphiques_2"/><text:bookmark-end text:name="correction_des_graphiques"/></text:h>
      <text:h text:style-name="Heading_20_2" text:outline-level="2"><text:bookmark-start text:name="__RefHeading___correction_du_travail_qui_etait_a_faire_3"/><text:bookmark-start text:name="correction_du_travail_qui_etait_a_faire"/>1. Correction du travail qui était à faire<text:bookmark-end text:name="__RefHeading___correction_du_travail_qui_etait_a_faire_3"/><text:bookmark-end text:name="correction_du_travail_qui_etait_a_faire"/></text:h>
      <text:p text:style-name="Text_20_body">https://nuage03.apps.education.fr/index.php/s/fZfJRnKHxXpGfiy</text:p>
      <text:p text:style-name="Text_20_body"><draw:frame draw:style-name="media" draw:name="0" text:anchor-type="as-char" draw:z-index="0" svg:width="23.495cm" style:rel-width="100%" svg:height="16.139583333333cm" style:rel-height="scale"><draw:image xlink:href="Pictures/2286109ff5d0b6c39f6431502f2a9e91.png" xlink:type="simple" xlink:show="embed" xlink:actuate="onLoad"/></draw:frame></text:p>
      <text:h text:style-name="Heading_20_2" text:outline-level="2"><text:bookmark-start text:name="__RefHeading___travail_a_faire_en_classe_4"/><text:bookmark-start text:name="travail_a_faire_en_classe"/>2. Travail à faire en classe<text:bookmark-end text:name="__RefHeading___travail_a_faire_en_classe_4"/><text:bookmark-end text:name="travail_a_faire_en_classe"/></text:h>
      <text:p text:style-name="Text_20_body"><draw:frame draw:style-name="media" draw:name="1" text:anchor-type="as-char" draw:z-index="1" svg:width="23.415625cm" style:rel-width="100%" svg:height="5.08cm" style:rel-height="scale"><draw:image xlink:href="Pictures/14b274858394bab850e655b45e73c982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3. A faire pour la semaine prochaine<text:bookmark-end text:name="__RefHeading___a_faire_pour_la_semaine_prochaine_5"/><text:bookmark-end text:name="a_faire_pour_la_semaine_prochaine"/></text:h>
      <text:p text:style-name="Text_20_body"><draw:frame draw:style-name="media" draw:name="2" text:anchor-type="as-char" draw:z-index="2" svg:width="22.463125cm" style:rel-width="100%" svg:height="8.5725cm" style:rel-height="scale"><draw:image xlink:href="Pictures/e86aa78df14f8353f314a178080b408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3:59</meta:creation-date>
    <dc:creator>Generated</dc:creator>
    <dc:date>2026-09-01T23::03:59</dc:date>
    <dc:language>en-US</dc:language>
    <meta:editing-cycles>1</meta:editing-cycles>
    <meta:editing-duration>PT0S</meta:editing-duration>
    <dc:title>6eme:seance_7</dc:title>
  </office:meta>
</office:document-meta>
</file>