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6aa78df14f8353f314a178080b4081.png"/>
  <manifest:file-entry manifest:media-type="image/png" manifest:full-path="Pictures/12d85ddc5db039c57749af31c01dde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22.463125cm" style:rel-width="100%" svg:height="8.5725cm" style:rel-height="scale"><draw:image xlink:href="Pictures/e86aa78df14f8353f314a178080b4081.png" xlink:type="simple" xlink:show="embed" xlink:actuate="onLoad"/></draw:frame></text:p>
      <text:p text:style-name="Preformatted_20_Text"><text:s text:c="8"/>74 mL<text:s text:c="29"/>22 mL<text:s text:c="22"/>280 mL<text:s text:c="25"/>820 mL<text:s text:c="22"/>20 mL<text:s text:c="24"/>48 mL<text:line-break/></text:p>
      <text:h text:style-name="Heading_20_2" text:outline-level="2"><text:bookmark-start text:name="__RefHeading___activite_2_3"/><text:bookmark-start text:name="activite_2"/>2. Activité 2<text:bookmark-end text:name="__RefHeading___activite_2_3"/><text:bookmark-end text:name="activite_2"/></text:h>
      <text:p text:style-name="Text_20_body">https://nuage03.apps.education.fr/index.php/s/qiiXM4j5gySML5D</text:p>
      <text:h text:style-name="Heading_20_2" text:outline-level="2"><text:bookmark-start text:name="__RefHeading___travail_a_faire_pour_la_semaine_prochaine_4"/><text:bookmark-start text:name="travail_a_faire_pour_la_semaine_prochaine"/>3. Travail à faire pour la semaine prochaine<text:bookmark-end text:name="__RefHeading___travail_a_faire_pour_la_semaine_prochaine_4"/><text:bookmark-end text:name="travail_a_faire_pour_la_semaine_prochaine"/></text:h>
      <text:p text:style-name="Text_20_body"><draw:frame draw:style-name="media" draw:name="1" text:anchor-type="as-char" draw:z-index="1" svg:width="23.071666666667cm" style:rel-width="100%" svg:height="16.1925cm" style:rel-height="scale"><draw:image xlink:href="Pictures/12d85ddc5db039c57749af31c01dde04.png" xlink:type="simple" xlink:show="embed" xlink:actuate="onLoad"/></draw:frame></text:p>
      <text:p text:style-name="Text_20_body">https://nuage03.apps.education.fr/index.php/s/oEJ2wbGaJgieJj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2:01</meta:creation-date>
    <dc:creator>Generated</dc:creator>
    <dc:date>2026-09-02T04::32:01</dc:date>
    <dc:language>en-US</dc:language>
    <meta:editing-cycles>1</meta:editing-cycles>
    <meta:editing-duration>PT0S</meta:editing-duration>
    <dc:title>6eme:seance_8</dc:title>
  </office:meta>
</office:document-meta>
</file>