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3086dec588b3b860acc95e81115a0f.png"/>
  <manifest:file-entry manifest:media-type="image/gif" manifest:full-path="Pictures/8f13aeef925055b6364ae2cfa692e46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activite_sur_les_materiaux"/><text:bookmark-start text:name="__RefHeading___activite_diversite_de_la_matiere_1"/><text:bookmark-start text:name="activite_diversite_de_la_matiere"/>Activité Diversité de la matière<text:bookmark-end text:name="__RefHeading___activite_diversite_de_la_matiere_1"/><text:bookmark-end text:name="activite_diversite_de_la_matiere"/></text:h>
      <text:p text:style-name="Text_20_body">1. Télécharger le fichier <text:span text:style-name="Strong_20_Emphasis">//Chp II Diversite de la matiere - Eleves.odt// ** //</text:span> le placer dans son <text:span text:style-name="Strong_20_Emphasis">//espace privé //</text:span> dans le Dossier <text:span text:style-name="Strong_20_Emphasis"><text:span text:style-name="Emphasis">Physique Chimie</text:span></text:span> .</text:p>
      <text:p text:style-name="Text_20_body">2. Renommer le fichier en rajoutant le(s) nom(s) et prénom(s).</text:p>
      <text:p text:style-name="Text_20_body">3. Ouvrir le fichier et compléter la partie Nom, Prénom, Classe, la date et mettre un “x” pour la période.</text:p>
      <text:p text:style-name="Text_20_body">4. Regarder la vidéo suivante. Il est possible d'activer les sous-titres si vous n'avez pas d'écouteurs. <draw:frame draw:style-name="media" draw:name="0" text:anchor-type="as-char" draw:z-index="0" svg:width="5.159375cm" style:rel-width="100%" svg:height="1.5610416666667cm" style:rel-height="scale"><draw:image xlink:href="Pictures/ad3086dec588b3b860acc95e81115a0f.png" xlink:type="simple" xlink:show="embed" xlink:actuate="onLoad"/></draw:frame></text:p>
      <text:p text:style-name="Text_20_body">5. Compléter le fichier en vous aidant de la vidéo. Les mots rajoutés doivent être soulignés.</text:p>
      <text:p text:style-name="Text_20_body"><draw:frame draw:style-name="media" draw:name="1" text:anchor-type="as-char" draw:z-index="1" svg:width="6.8791666666667cm" style:rel-width="100%" svg:height="6.2177083333333cm" style:rel-height="scale"><draw:image xlink:href="Pictures/8f13aeef925055b6364ae2cfa692e468.gif" xlink:type="simple" xlink:show="embed" xlink:actuate="onLoad"/></draw:frame></text:p>
      <text:p text:style-name="Text_20_body">6. A la suite de la leçon, indiquer de quoi est constitué :</text:p>
      <text:p text:style-name="Text_20_body">- un emballage Tetra Pak</text:p>
      <text:p text:style-name="Text_20_body">- un pare-brise en verre feuilleté</text:p>
      <text:p text:style-name="Text_20_body">On rajoutera une image pour illustrer chaque exemple.</text:p>
      <text:p text:style-name="Text_20_body">Aide pour copier coller une image : cliquer ICI</text:p>
      <text:p text:style-name="Text_20_body">&lt;font 36px/inherit;;inherit;;inherit&gt;<text:span text:style-name="Strong_20_Emphasis">Le fichier ne doit pas dépasser 200Ko et doit comporter 2 pages maximum.</text:span>&lt;/font&gt;</text:p>
      <text:p text:style-name="Text_20_body">7. Envoyer le fichier dans le casier de collec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52:52</meta:creation-date>
    <dc:creator>Generated</dc:creator>
    <dc:date>2026-09-02T00::52:52</dc:date>
    <dc:language>en-US</dc:language>
    <meta:editing-cycles>1</meta:editing-cycles>
    <meta:editing-duration>PT0S</meta:editing-duration>
    <dc:title>6eme20182019:activite_sur_les_materiaux</dc:title>
  </office:meta>
</office:document-meta>
</file>