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c5580246fe4dad4641622773354e9.png"/>
  <manifest:file-entry manifest:media-type="image/png" manifest:full-path="Pictures/abe1cea7c849e18356a0828bda5f51a3.png"/>
  <manifest:file-entry manifest:media-type="image/png" manifest:full-path="Pictures/e248ce7eb51f44dc0618d717771621fd.png"/>
  <manifest:file-entry manifest:media-type="image/png" manifest:full-path="Pictures/762b7d444484c51cc8c62b8c1050a34c.png"/>
  <manifest:file-entry manifest:media-type="image/png" manifest:full-path="Pictures/092bc08d5288df1cff4e072bf84a5657.png"/>
  <manifest:file-entry manifest:media-type="image/png" manifest:full-path="Pictures/ceda810f3a3fe2703a3b4f734fcbe4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_eau_minerale:lecon"/><text:bookmark-start text:name="__RefHeading___chp_ivetude_d_une_eau_minerale_1"/><text:bookmark-start text:name="chp_ivetude_d_une_eau_minerale"/>Chp IV : Étude d'une eau minérale<text:bookmark-end text:name="__RefHeading___chp_ivetude_d_une_eau_minerale_1"/><text:bookmark-end text:name="chp_ivetude_d_une_eau_minerale"/></text:h>
      <text:h text:style-name="Heading_20_2" text:outline-level="2"><text:bookmark-start text:name="__RefHeading___i._l_eau_minerale_2"/><text:bookmark-start text:name="i._l_eau_minerale"/>I. L'eau minérale<text:bookmark-end text:name="__RefHeading___i._l_eau_minerale_2"/><text:bookmark-end text:name="i._l_eau_minerale"/></text:h>
      <text:p text:style-name="Text_20_body"><draw:frame draw:style-name="media" draw:name="0" text:anchor-type="as-char" draw:z-index="0" svg:width="20.955cm" style:rel-width="100%" svg:height="11.1125cm" style:rel-height="scale"><draw:image xlink:href="Pictures/0d3c5580246fe4dad4641622773354e9.png" xlink:type="simple" xlink:show="embed" xlink:actuate="onLoad"/></draw:frame></text:p>
      <text:p text:style-name="Text_20_body"><draw:frame draw:style-name="media" draw:name="1" text:anchor-type="as-char" draw:z-index="1" svg:width="8.9429166666667cm" style:rel-width="100%" svg:height="1.7991666666667cm" style:rel-height="scale"><draw:image xlink:href="Pictures/abe1cea7c849e18356a0828bda5f51a3.png" xlink:type="simple" xlink:show="embed" xlink:actuate="onLoad"/></draw:frame></text:p>
      <text:p text:style-name="Text_20_body">Quand on laisse de l'eau minérale dans un verre pendant une semaine, l'eau s'évapore et il reste un dépôt blanc dans le verre. Ce dépôt est constitué des <text:span text:style-name="Strong_20_Emphasis">sels minéraux</text:span> qui se trouvaient dans l'eau.</text:p>
      <text:p text:style-name="Text_20_body">Il y a des sels minéraux dans l'eau minérale. Par exemple : calcium, magnésium, sulfates, chlorure …</text:p>
      <text:p text:style-name="Text_20_body">On ne distingue pas ces sels minéraux donc c'est un <text:span text:style-name="Strong_20_Emphasis">mélange homogène</text:span>.</text:p>
      <text:h text:style-name="Heading_20_2" text:outline-level="2"><text:bookmark-start text:name="__RefHeading___ii._l_eau_salee_3"/><text:bookmark-start text:name="ii._l_eau_salee"/>II. L'eau salée<text:bookmark-end text:name="__RefHeading___ii._l_eau_salee_3"/><text:bookmark-end text:name="ii._l_eau_salee"/></text:h>
      <text:p text:style-name="Text_20_body">Quand l'eau salée s'évapore, il reste le sel.</text:p>
      <text:p text:style-name="Text_20_body"><draw:frame draw:style-name="media" draw:name="2" text:anchor-type="as-char" draw:z-index="2" svg:width="22.674791666667cm" style:rel-width="100%" svg:height="18.309166666667cm" style:rel-height="scale"><draw:image xlink:href="Pictures/e248ce7eb51f44dc0618d717771621fd.png" xlink:type="simple" xlink:show="embed" xlink:actuate="onLoad"/></draw:frame></text:p>
      <text:p text:style-name="Text_20_body">Eléa :</text:p>
      <text:p text:style-name="Text_20_body"><draw:frame draw:style-name="media" draw:name="3" text:anchor-type="as-char" draw:z-index="3" svg:width="22.092708333333cm" style:rel-width="100%" svg:height="12.779375cm" style:rel-height="scale"><draw:image xlink:href="Pictures/762b7d444484c51cc8c62b8c1050a34c.png" xlink:type="simple" xlink:show="embed" xlink:actuate="onLoad"/></draw:frame></text:p>
      <text:p text:style-name="Text_20_body">Lenny :</text:p>
      <text:p text:style-name="Text_20_body"><draw:frame draw:style-name="media" draw:name="4" text:anchor-type="as-char" draw:z-index="4" svg:width="14.499166666667cm" svg:height="12.673541666667cm"><draw:image xlink:href="Pictures/092bc08d5288df1cff4e072bf84a5657.png" xlink:type="simple" xlink:show="embed" xlink:actuate="onLoad"/></draw:frame></text:p>
      <text:p text:style-name="Text_20_body">Louane :</text:p>
      <text:p text:style-name="Text_20_body"><draw:frame draw:style-name="media" draw:name="5" text:anchor-type="as-char" draw:z-index="5" svg:width="10.398125cm" svg:height="8.969375cm"><draw:image xlink:href="Pictures/ceda810f3a3fe2703a3b4f734fcbe45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6:40</meta:creation-date>
    <dc:creator>Generated</dc:creator>
    <dc:date>2026-09-01T20::56:40</dc:date>
    <dc:language>en-US</dc:language>
    <meta:editing-cycles>1</meta:editing-cycles>
    <meta:editing-duration>PT0S</meta:editing-duration>
    <dc:title>6eme20182019:l_eau_minerale:lecon</dc:title>
  </office:meta>
</office:document-meta>
</file>