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6eme20182019:test_conductivite_electrique"/>&lt;font inherit/inherit;;inherit;;transparent&gt;<text:span text:style-name="Strong_20_Emphasis">Chapitre III</text:span>&lt;/font&gt;</text:p>
      <text:p text:style-name="Text_20_body">&lt;font inherit/inherit;;inherit;;transparent&gt;<text:span text:style-name="Strong_20_Emphasis">Test de conductivité électrique</text:span>&lt;/font&gt;</text:p>
      <text:p text:style-name="Text_20_body">&lt;font inherit/inherit;;inherit;;transparent&gt;<text:span text:style-name="Strong_20_Emphasis">Définitions :</text:span>&lt;/font&gt;</text:p>
      <text:p text:style-name="Text_20_body">&lt;font inherit/inherit;;inherit;;transparent&gt;- un conducteur : ………………………………………………………………………………………………….&lt;/font&gt;</text:p>
      <text:p text:style-name="Text_20_body">&lt;font inherit/inherit;;inherit;;transparent&gt;…………………………………………………………………………………………………………………………&lt;/font&gt;</text:p>
      <text:p text:style-name="Text_20_body">&lt;font inherit/inherit;;inherit;;transparent&gt;- un isolant : ………………………………………………………………………………………………………..&lt;/font&gt;</text:p>
      <text:p text:style-name="Text_20_body">&lt;font inherit/inherit;;inherit;;transparent&gt;…………………………………………………………………………………………………………………………&lt;/font&gt;</text:p>
      <text:p text:style-name="Text_20_body">&lt;font inherit/inherit;;inherit;;transparent&gt;<text:span text:style-name="Strong_20_Emphasis">ATTENTION: ON NE BRANCHE RIEN SUR LES PRISES ELECTRIQUES, RISQUE D'ELECTROCUTION !</text:span>&lt;/font&gt;</text:p>
      <text:p text:style-name="Text_20_body">&lt;font inherit/inherit;;inherit;;transparent&gt;1. Faire briller la lampe avec une pile plate. Faire un dessin permettant d'expliquer comment procéder.&lt;/font&gt;</text:p>
      <text:p text:style-name="Text_20_body">&lt;font inherit/inherit;;inherit;;transparent&gt;2. Expliquer à l'aide d'un dessin et de phrases courtes comment on peut faire pour savoir si un matériau est conducteur ou isolant électrique. Tester votre méthode à l'aide d'une règle en plastique.&lt;/font&gt;</text:p>
      <text:p text:style-name="Text_20_body">&lt;font inherit/inherit;;inherit;;transparent&gt;3. A l'aide du multimètre en fonction testeur (demander au professeur pour savoir comment on doit l'utiliser), trouver 5 matériaux conducteurs et 5 matériaux isolants. Présenter les résultats dans un tableau.&lt;/font&gt;</text:p>
      <text:p text:style-name="Text_20_body">&lt;font inherit/inherit;;inherit;;transparent&gt;4. La majorité des conducteurs fait partie de quelle grande famille de matériaux ?&lt;/font&gt;</text:p>
      <text:p text:style-name="Text_20_body">&lt;font inherit/inherit;;inherit;;transparent&gt;5. Quels matériaux utilise-t-on pour fabriquer un fil électrique ? Expliquer pourquoi on utilise ces matériaux.&lt;/fon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15:42</meta:creation-date>
    <dc:creator>Generated</dc:creator>
    <dc:date>2026-09-02T06::15:42</dc:date>
    <dc:language>en-US</dc:language>
    <meta:editing-cycles>1</meta:editing-cycles>
    <meta:editing-duration>PT0S</meta:editing-duration>
    <dc:title>6eme20182019:test_conductivite_electrique</dc:title>
  </office:meta>
</office:document-meta>
</file>