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182019:tp_sur_l_identification_des_plastiques"/><text:bookmark-start text:name="__RefHeading___test_de_densite_sur_les_plastiques_1"/><text:bookmark-start text:name="test_de_densite_sur_les_plastiques"/>Test de densité sur les plastiques<text:bookmark-end text:name="__RefHeading___test_de_densite_sur_les_plastiques_1"/><text:bookmark-end text:name="test_de_densite_sur_les_plastiqu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25:16</meta:creation-date>
    <dc:creator>Generated</dc:creator>
    <dc:date>2026-09-02T09::25:16</dc:date>
    <dc:language>en-US</dc:language>
    <meta:editing-cycles>1</meta:editing-cycles>
    <meta:editing-duration>PT0S</meta:editing-duration>
    <dc:title>6eme20182019:tp_sur_l_identification_des_plastiques</dc:title>
  </office:meta>
</office:document-meta>
</file>