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c4220d050a0cf3322bb0a04f3634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82019:visite_virtuelle_du_systeme_solaire_avec_celestia"/><text:bookmark-start text:name="__RefHeading___visite_virtuelle_du_systeme_solaire_avec_celestia_1"/><text:bookmark-start text:name="visite_virtuelle_du_systeme_solaire_avec_celestia"/>Visite virtuelle du système solaire avec Celestia<text:bookmark-end text:name="__RefHeading___visite_virtuelle_du_systeme_solaire_avec_celestia_1"/><text:bookmark-end text:name="visite_virtuelle_du_systeme_solaire_avec_celestia"/></text:h>
      <text:p text:style-name="Text_20_body">Marquer en haut votre nom, prénom et classe</text:p>
      <text:p text:style-name="Text_20_body">Dans le traitement de texte Libreoffice, créer un tableau avec 4 colonnes et 5 lignes</text:p>
      <text:p text:style-name="Text_20_body">“Prendre en photo” les 8 planètes, le Soleil et la Lune.</text:p>
      <text:p text:style-name="Text_20_body">Les placer dans le tableau avec leur nom.</text:p>
      <text:p text:style-name="Text_20_body"><draw:frame draw:style-name="media" draw:name="0" text:anchor-type="as-char" draw:z-index="0" svg:width="11.059583333333cm" svg:height="13.917083333333cm"><draw:image xlink:href="Pictures/51c4220d050a0cf3322bb0a04f363407.png" xlink:type="simple" xlink:show="embed" xlink:actuate="onLoad"/></draw:frame></text:p>
      <text:p text:style-name="Horizontal_20_Line"/>
      <text:p text:style-name="Text_20_body">&lt;font inherit/inherit;;inherit;;transparent&gt;<text:span text:style-name="Strong_20_Emphasis">Insérer une capture d’écran dans le traitement de texte</text:span>&lt;/font&gt;</text:p>
      <text:p text:style-name="Text_20_body">&lt;font inherit/inherit;;inherit;;transparent&gt;1. Appuyer sur la touche [Impr Ecran].&lt;/font&gt;</text:p>
      <text:p text:style-name="Text_20_body">&lt;font inherit/inherit;;inherit;;transparent&gt;2. Placer le curseur là où on veut mettre l’image.&lt;/font&gt;</text:p>
      <text:p text:style-name="Text_20_body">&lt;font inherit/inherit;;inherit;;transparent&gt;3. Coller l’image (Ctrl+V)&lt;/font&gt;</text:p>
      <text:p text:style-name="Text_20_body">&lt;font inherit/inherit;;inherit;;transparent&gt;4. Clic-droit sur l’image + [Ancre] + [Comme caractère] → <text:span text:style-name="Strong_20_Emphasis">Plus facile à positionner</text:span>&lt;/font&gt;</text:p>
      <text:p text:style-name="Text_20_body">&lt;font inherit/inherit;;inherit;;transparent&gt;5. Clic-droit sur l’image + [Compresser…] + [OK] → <text:span text:style-name="Strong_20_Emphasis">Pour qu’elle ait un poids plus faible</text:span>&lt;/font&gt;</text:p>
      <text:p text:style-name="Text_20_body">&lt;font inherit/inherit;;inherit;;transparent&gt;6. Clic-droit sur l’image + Rogner → <text:span text:style-name="Strong_20_Emphasis">Pour la redécouper</text:span>&lt;/font&gt;</text:p>
      <text:p text:style-name="Horizontal_20_Line"/>
      <text:p text:style-name="Text_20_body"><text:span text:style-name="Strong_20_Emphasis">Méthode pour manipuler les images :</text:span></text:p>
      <text:p text:style-name="Text_20_body">Copier coller une image</text:p>
      <text:p text:style-name="Text_20_body">Redimensionner une image</text:p>
      <text:p text:style-name="Text_20_body">Rogner une image</text:p>
      <text:p text:style-name="Text_20_body">Alléger une im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00:31</meta:creation-date>
    <dc:creator>Generated</dc:creator>
    <dc:date>2026-09-02T00::00:31</dc:date>
    <dc:language>en-US</dc:language>
    <meta:editing-cycles>1</meta:editing-cycles>
    <meta:editing-duration>PT0S</meta:editing-duration>
    <dc:title>6eme20182019:visite_virtuelle_du_systeme_solaire_avec_celestia</dc:title>
  </office:meta>
</office:document-meta>
</file>