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6ebf2cfd8c2e5a513c09170d68db7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"/><text:bookmark-start text:name="__RefHeading___eme_2018_2019_1"/><text:bookmark-start text:name="eme_2018_2019"/>6ème 2018 2019<text:bookmark-end text:name="__RefHeading___eme_2018_2019_1"/><text:bookmark-end text:name="eme_2018_2019"/></text:h>
      <text:p text:style-name="Text_20_body">Programme</text:p>
      <text:h text:style-name="Heading_20_1" text:outline-level="1"><text:bookmark-start text:name="__RefHeading___eme_2018_2019_2"/><text:bookmark-start text:name="eme_2018_20191"/>6ème 2018 2019<text:bookmark-end text:name="__RefHeading___eme_2018_2019_2"/><text:bookmark-end text:name="eme_2018_20191"/></text:h>
      <text:p text:style-name="Text_20_body">Programme</text:p>
      <text:h text:style-name="Heading_20_2" text:outline-level="2"><text:bookmark-start text:name="__RefHeading___cahier_3"/><text:bookmark-start text:name="cahier"/>Cahier<text:bookmark-end text:name="__RefHeading___cahier_3"/><text:bookmark-end text:name="cahier"/></text:h>
      <text:p text:style-name="Text_20_body">Page de présentation</text:p>
      <text:p text:style-name="Text_20_body">2ème page : les règles du jeu</text:p>
      <text:h text:style-name="Heading_20_3" text:outline-level="3"><text:bookmark-start text:name="__RefHeading___mecanique_4"/><text:bookmark-start text:name="mecanique"/>Mécanique<text:bookmark-end text:name="__RefHeading___mecanique_4"/><text:bookmark-end text:name="mecanique"/></text:h>
      <text:p text:style-name="Text_20_body">Dessinons le système solaire</text:p>
      <text:p text:style-name="Text_20_body">Visite virtuelle du système solaire avec Celestia</text:p>
      <text:p text:style-name="Text_20_body">Trajectoire des astres : qu'est-ce qui tourne autour de quoi </text:p>
      <text:p text:style-name="Text_20_body">Activité jour nuit</text:p>
      <text:p text:style-name="Text_20_body">Chapitre I : le système solaire</text:p>
      <text:p text:style-name="Text_20_body">Pourquoi la durée de la journée change dans l’année </text:p>
      <text:h text:style-name="Heading_20_3" text:outline-level="3"><text:bookmark-start text:name="__RefHeading___chimie_5"/><text:bookmark-start text:name="chimie"/>Chimie<text:bookmark-end text:name="__RefHeading___chimie_5"/><text:bookmark-end text:name="chimie"/></text:h>
      <text:p text:style-name="Text_20_body">Chapitre I : diversité de la matière</text:p>
      <text:p text:style-name="Text_20_body">Test de densité sur les plastiques</text:p>
      <text:p text:style-name="Text_20_body">Chapitre III : Test conductivite électrique</text:p>
      <text:p text:style-name="Text_20_body">Chapitre IV : mesure de la masse d'1L d'eau</text:p>
      <text:p text:style-name="Text_20_body">Chapitre V : l'eau minérale</text:p>
      <text:p text:style-name="Text_20_body">Chapitre VI : préparation de l'eau de chaux</text:p>
      <text:h text:style-name="Heading_20_3" text:outline-level="3"><text:bookmark-start text:name="__RefHeading___energie_6"/><text:bookmark-start text:name="energie"/>Energie<text:bookmark-end text:name="__RefHeading___energie_6"/><text:bookmark-end text:name="energie"/></text:h>
      <text:p text:style-name="Text_20_body">Chapitre I : L'énergie sous toutes ses formes</text:p>
      <text:h text:style-name="Heading_20_2" text:outline-level="2"><text:bookmark-start text:name="__RefHeading___NoTitle_7"/><text:bookmark-start text:name="section"/><text:bookmark-end text:name="__RefHeading___NoTitle_7"/><text:bookmark-end text:name="section"/></text:h>
      <text:h text:style-name="Heading_20_2" text:outline-level="2"><text:bookmark-start text:name="__RefHeading___le_traitement_de_texte_8"/><text:bookmark-start text:name="le_traitement_de_texte"/>Le traitement de texte<text:bookmark-end text:name="__RefHeading___le_traitement_de_texte_8"/><text:bookmark-end text:name="le_traitement_de_texte"/></text:h>
      <text:h text:style-name="Heading_20_3" text:outline-level="3"><text:bookmark-start text:name="__RefHeading___pour_apprendre_a_taper_au_clavier_9"/><text:bookmark-start text:name="pour_apprendre_a_taper_au_clavier"/>Pour apprendre à taper au clavier<text:bookmark-end text:name="__RefHeading___pour_apprendre_a_taper_au_clavier_9"/><text:bookmark-end text:name="pour_apprendre_a_taper_au_clavier"/></text:h>
      <text:p text:style-name="Text_20_body">https://www.dactylographie-online.com</text:p>
      <text:h text:style-name="Heading_20_3" text:outline-level="3"><text:bookmark-start text:name="__RefHeading___le_texte_10"/><text:bookmark-start text:name="le_texte"/>Le texte<text:bookmark-end text:name="__RefHeading___le_texte_10"/><text:bookmark-end text:name="le_texte"/></text:h>
      <text:p text:style-name="Text_20_body">Les règles de dactylographie</text:p>
      <text:p text:style-name="Text_20_body">La mise en forme d'un texte</text:p>
      <text:h text:style-name="Heading_20_3" text:outline-level="3"><text:bookmark-start text:name="__RefHeading___les_images_11"/><text:bookmark-start text:name="les_images"/>Les images<text:bookmark-end text:name="__RefHeading___les_images_11"/><text:bookmark-end text:name="les_images"/></text:h>
      <text:p text:style-name="Text_20_body">Copier coller une image</text:p>
      <text:p text:style-name="Text_20_body">Redimensionner une image</text:p>
      <text:p text:style-name="Text_20_body">Rogner une image</text:p>
      <text:p text:style-name="Text_20_body">Alléger une image</text:p>
      <text:h text:style-name="Heading_20_2" text:outline-level="2"><text:bookmark-start text:name="__RefHeading___le_logiciel_de_dessin_vectoriel_12"/><text:bookmark-start text:name="le_logiciel_de_dessin_vectoriel"/>Le logiciel de dessin vectoriel<text:bookmark-end text:name="__RefHeading___le_logiciel_de_dessin_vectoriel_12"/><text:bookmark-end text:name="le_logiciel_de_dessin_vectoriel"/></text:h>
      <text:p text:style-name="Text_20_body"><draw:frame draw:style-name="media" draw:name="0" text:anchor-type="as-char" draw:z-index="0" svg:width="5.7679166666667cm" style:rel-width="100%" svg:height="1.4552083333333cm" style:rel-height="scale"><draw:image xlink:href="Pictures/46ebf2cfd8c2e5a513c09170d68db77c.png" xlink:type="simple" xlink:show="embed" xlink:actuate="onLoad"/></draw:frame></text:p>
      <text:p text:style-name="Text_20_body">Libreoffice Draw</text:p>
      <text:p text:style-name="Text_20_body">Pour s'entraîner, schématiser un tube à essai et un béch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20:53</meta:creation-date>
    <dc:creator>Generated</dc:creator>
    <dc:date>2026-09-01T22::20:53</dc:date>
    <dc:language>en-US</dc:language>
    <meta:editing-cycles>1</meta:editing-cycles>
    <meta:editing-duration>PT0S</meta:editing-duration>
    <dc:title>6eme20182019</dc:title>
  </office:meta>
</office:document-meta>
</file>