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89119d76e9ff43a96775b9a76c3b2.png"/>
  <manifest:file-entry manifest:media-type="image/png" manifest:full-path="Pictures/d52d43f92e0bd2c21faf44a95085cd9d.png"/>
  <manifest:file-entry manifest:media-type="image/png" manifest:full-path="Pictures/4c9d824a514c94707cecab71d83800f8.png"/>
  <manifest:file-entry manifest:media-type="image/png" manifest:full-path="Pictures/e0294f38115c5f53d6cce7103b642f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p text:style-name="Text_20_body"><draw:frame draw:style-name="media" draw:name="0" text:anchor-type="as-char" draw:z-index="0" svg:width="22.780625cm" style:rel-width="100%" svg:height="15.583958333333cm" style:rel-height="scale"><draw:image xlink:href="Pictures/bc389119d76e9ff43a96775b9a76c3b2.png" xlink:type="simple" xlink:show="embed" xlink:actuate="onLoad"/></draw:frame></text:p>
      <text:h text:style-name="Heading_20_2" text:outline-level="2"><text:bookmark-start text:name="__RefHeading___travail_de_conversion_sur_elea_pour_les_plus_rapides_3"/><text:bookmark-start text:name="travail_de_conversion_sur_elea_pour_les_plus_rapides"/>2. Travail de conversion sur ELEA pour les plus rapides<text:bookmark-end text:name="__RefHeading___travail_de_conversion_sur_elea_pour_les_plus_rapides_3"/><text:bookmark-end text:name="travail_de_conversion_sur_elea_pour_les_plus_rapides"/></text:h>
      <text:h text:style-name="Heading_20_2" text:outline-level="2"><text:bookmark-start text:name="__RefHeading___correction_du_travail_de_la_semaine_derniere_activite_2_4"/><text:bookmark-start text:name="correction_du_travail_de_la_semaine_derniere_activite_2"/>3. Correction du travail de la semaine dernière (activité 2)<text:bookmark-end text:name="__RefHeading___correction_du_travail_de_la_semaine_derniere_activite_2_4"/><text:bookmark-end text:name="correction_du_travail_de_la_semaine_derniere_activite_2"/></text:h>
      <text:p text:style-name="Text_20_body">https://nuage03.apps.education.fr/index.php/s/qiiXM4j5gySML5D</text:p>
      <text:p text:style-name="Text_20_body"><draw:frame draw:style-name="media" draw:name="1" text:anchor-type="as-char" draw:z-index="1" svg:width="37.226875cm" style:rel-width="100%" svg:height="17.145cm" style:rel-height="scale"><draw:image xlink:href="Pictures/d52d43f92e0bd2c21faf44a95085cd9d.png" xlink:type="simple" xlink:show="embed" xlink:actuate="onLoad"/></draw:frame></text:p>
      <text:p text:style-name="Text_20_body"><draw:frame draw:style-name="media" draw:name="2" text:anchor-type="as-char" draw:z-index="2" svg:width="42.359791666667cm" style:rel-width="100%" svg:height="20.0025cm" style:rel-height="scale"><draw:image xlink:href="Pictures/4c9d824a514c94707cecab71d83800f8.png" xlink:type="simple" xlink:show="embed" xlink:actuate="onLoad"/></draw:frame></text:p>
      <text:p text:style-name="Text_20_body"><draw:frame draw:style-name="media" draw:name="3" text:anchor-type="as-char" draw:z-index="3" svg:width="42.253958333333cm" style:rel-width="100%" svg:height="25.479375cm" style:rel-height="scale"><draw:image xlink:href="Pictures/e0294f38115c5f53d6cce7103b642f64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Refaire côté exercice (à la fin du cahier) tous les schémas de l'activité 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5:49</meta:creation-date>
    <dc:creator>Generated</dc:creator>
    <dc:date>2026-09-02T04::35:49</dc:date>
    <dc:language>en-US</dc:language>
    <meta:editing-cycles>1</meta:editing-cycles>
    <meta:editing-duration>PT0S</meta:editing-duration>
    <dc:title>6eme20252026:seance_12</dc:title>
  </office:meta>
</office:document-meta>
</file>