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13"/><text:bookmark-start text:name="__RefHeading___seance_13_1"/><text:bookmark-start text:name="seance_13"/>Séance 13<text:bookmark-end text:name="__RefHeading___seance_13_1"/><text:bookmark-end text:name="seance_13"/></text:h>
      <text:h text:style-name="Heading_20_2" text:outline-level="2"><text:bookmark-start text:name="__RefHeading___tp_masse_volume_-_2_grandeurs_proportionnelles_2"/><text:bookmark-start text:name="tp_masse_volume_-_2_grandeurs_proportionnelles"/>1. TP masse volume - 2 grandeurs proportionnelles ?<text:bookmark-end text:name="__RefHeading___tp_masse_volume_-_2_grandeurs_proportionnelles_2"/><text:bookmark-end text:name="tp_masse_volume_-_2_grandeurs_proportionnelles"/></text:h>
      <text:p text:style-name="Text_20_body">Faire les mesures nécessaire pour remplir ce tableau :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Volume en mL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40</text:p>
          </table:table-cell>
          <table:table-cell office:value-type="string" table:style-name="tablecell">
            <text:p text:style-name="tablealignleft">60</text:p>
          </table:table-cell>
          <table:table-cell office:value-type="string" table:style-name="tablecell">
            <text:p text:style-name="tablealignleft">80</text:p>
          </table:table-cell>
          <table:table-cell office:value-type="string" table:style-name="tablecell">
            <text:p text:style-name="tablealignleft">100</text:p>
          </table:table-cell>
        </table:table-row>
        <table:table-row>
          <table:table-cell office:value-type="string" table:style-name="tablecell">
            <text:p text:style-name="tablealignleft">Masse en g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On fera des schémas pour expliquer comment on a fait 1 mesure.</text:p>
      <text:p text:style-name="Text_20_body">Rentrer les valeurs dans</text:p>
      <text:h text:style-name="Heading_20_2" text:outline-level="2"><text:bookmark-start text:name="__RefHeading___lecon_chapitre_ii_masse_et_volume_3"/><text:bookmark-start text:name="lecon_chapitre_ii_masse_et_volume"/>2. Leçon Chapitre II Masse et volume<text:bookmark-end text:name="__RefHeading___lecon_chapitre_ii_masse_et_volume_3"/><text:bookmark-end text:name="lecon_chapitre_ii_masse_et_volume"/></text:h>
      <text:p text:style-name="Text_20_body">https://nuage03.apps.education.fr/index.php/s/b56NCTJsKrRDkPD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Leçon à connaître parfaitement les leçon sur les masses et volumes.</text:p>
      <text:p text:style-name="Text_20_body">Côté exercice, redessiner les pictogrammes de sécurité que vous pouvez trouver chez vous et indiquer sur quels produits on peut les trouver.</text:p>
      <text:p text:style-name="Text_20_body">Il faut en trouver au moins 3.</text:p>
      <text:p text:style-name="Text_20_body">Qu'est-ce qu'un pictogram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42:35</meta:creation-date>
    <dc:creator>Generated</dc:creator>
    <dc:date>2026-09-02T00::42:35</dc:date>
    <dc:language>en-US</dc:language>
    <meta:editing-cycles>1</meta:editing-cycles>
    <meta:editing-duration>PT0S</meta:editing-duration>
    <dc:title>6eme20252026:seance_13</dc:title>
  </office:meta>
</office:document-meta>
</file>