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test_volume_et_masse_2"/><text:bookmark-start text:name="test_volume_et_masse"/>1. Test volume et masse<text:bookmark-end text:name="__RefHeading___test_volume_et_masse_2"/><text:bookmark-end text:name="test_volume_et_ma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6:13</meta:creation-date>
    <dc:creator>Generated</dc:creator>
    <dc:date>2026-09-02T02::16:13</dc:date>
    <dc:language>en-US</dc:language>
    <meta:editing-cycles>1</meta:editing-cycles>
    <meta:editing-duration>PT0S</meta:editing-duration>
    <dc:title>6eme20252026:seance_14</dc:title>
  </office:meta>
</office:document-meta>
</file>