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fd06bf57392de2ab328de201769dc7.png"/>
  <manifest:file-entry manifest:media-type="image/png" manifest:full-path="Pictures/201f963c25ba3e0c6753120c33a2c098.png"/>
  <manifest:file-entry manifest:media-type="image/png" manifest:full-path="Pictures/a61a9f75027a168f30d042bfa94882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test_pictogrammes_3"/><text:bookmark-start text:name="test_pictogrammes"/>2. Test pictogrammes<text:bookmark-end text:name="__RefHeading___test_pictogrammes_3"/><text:bookmark-end text:name="test_pictogrammes"/></text:h>
      <text:h text:style-name="Heading_20_2" text:outline-level="2"><text:bookmark-start text:name="__RefHeading___melange_eau_huile_4"/><text:bookmark-start text:name="melange_eau_huile"/>3. Mélange eau/huile<text:bookmark-end text:name="__RefHeading___melange_eau_huile_4"/><text:bookmark-end text:name="melange_eau_huile"/></text:h>
      <text:p text:style-name="Text_20_body"><draw:frame draw:style-name="media" draw:name="0" text:anchor-type="as-char" draw:z-index="0" svg:width="18.89125cm" style:rel-width="100%" svg:height="4.7889583333333cm" style:rel-height="scale"><draw:image xlink:href="Pictures/bdfd06bf57392de2ab328de201769dc7.png" xlink:type="simple" xlink:show="embed" xlink:actuate="onLoad"/></draw:frame></text:p>
      <text:p text:style-name="Text_20_body">TP sur mélange eau/huile et séparation</text:p>
      <text:p text:style-name="Text_20_body"><draw:frame draw:style-name="media" draw:name="1" text:anchor-type="as-char" draw:z-index="1" svg:width="19.817291666667cm" style:rel-width="100%" svg:height="6.588125cm" style:rel-height="scale"><draw:image xlink:href="Pictures/201f963c25ba3e0c6753120c33a2c098.png" xlink:type="simple" xlink:show="embed" xlink:actuate="onLoad"/></draw:frame></text:p>
      <text:p text:style-name="Text_20_body"><draw:frame draw:style-name="media" draw:name="2" text:anchor-type="as-char" draw:z-index="2" svg:width="24.632708333333cm" style:rel-width="100%" svg:height="13.599583333333cm" style:rel-height="scale"><draw:image xlink:href="Pictures/a61a9f75027a168f30d042bfa948822f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- côté leçon, faire les schémas des questions a. et 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7:57</meta:creation-date>
    <dc:creator>Generated</dc:creator>
    <dc:date>2026-09-02T03::47:57</dc:date>
    <dc:language>en-US</dc:language>
    <meta:editing-cycles>1</meta:editing-cycles>
    <meta:editing-duration>PT0S</meta:editing-duration>
    <dc:title>6eme20252026:seance_15</dc:title>
  </office:meta>
</office:document-meta>
</file>