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b6d152779b79514cba37b14c2b0443.png"/>
  <manifest:file-entry manifest:media-type="image/png" manifest:full-path="Pictures/82379a308a6cf7bbd0039f176256e1b9.png"/>
  <manifest:file-entry manifest:media-type="image/png" manifest:full-path="Pictures/e449d658991dc9af8d9df4f7d9f8d4a9.png"/>
  <manifest:file-entry manifest:media-type="image/png" manifest:full-path="Pictures/b8356a68bbfb7439531f8d9858639ce2.png"/>
  <manifest:file-entry manifest:media-type="image/png" manifest:full-path="Pictures/df5ba4c8fe1c65c382f099028a53df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19"/><text:bookmark-start text:name="__RefHeading___seance_19_1"/><text:bookmark-start text:name="seance_19"/>Séance 19<text:bookmark-end text:name="__RefHeading___seance_19_1"/><text:bookmark-end text:name="seance_19"/></text:h>
      <text:h text:style-name="Heading_20_2" text:outline-level="2"><text:bookmark-start text:name="__RefHeading___ds_sur_les_mouvements_2"/><text:bookmark-start text:name="ds_sur_les_mouvements"/>1. DS sur les mouvements<text:bookmark-end text:name="__RefHeading___ds_sur_les_mouvements_2"/><text:bookmark-end text:name="ds_sur_les_mouvements"/></text:h>
      <text:p text:style-name="Text_20_body">https://nuage03.apps.education.fr/index.php/s/4t9pjtnwWKRdTCM</text:p>
      <text:h text:style-name="Heading_20_2" text:outline-level="2"><text:bookmark-start text:name="__RefHeading___savoir_lire_l_heure_3"/><text:bookmark-start text:name="savoir_lire_l_heure"/>2. Savoir lire l'heure<text:bookmark-end text:name="__RefHeading___savoir_lire_l_heure_3"/><text:bookmark-end text:name="savoir_lire_l_heure"/></text:h>
      <text:p text:style-name="Text_20_body"><draw:frame draw:style-name="media" draw:name="0" text:anchor-type="as-char" draw:z-index="0" svg:width="18.838333333333cm" style:rel-width="100%" svg:height="11.482916666667cm" style:rel-height="scale"><draw:image xlink:href="Pictures/dbb6d152779b79514cba37b14c2b0443.png" xlink:type="simple" xlink:show="embed" xlink:actuate="onLoad"/></draw:frame></text:p>
      <text:h text:style-name="Heading_20_2" text:outline-level="2"><text:bookmark-start text:name="__RefHeading___a_commencer_4"/><text:bookmark-start text:name="a_commencer"/>4. À commencer<text:bookmark-end text:name="__RefHeading___a_commencer_4"/><text:bookmark-end text:name="a_commencer"/></text:h>
      <text:p text:style-name="Text_20_body"><text:span text:style-name="Strong_20_Emphasis">Dessiner le système solaire à l'échelle côté leçon :</text:span>
&lt;font inherit/inherit;;inherit;;transparent&gt;Et si le rayon de l’orbite de Neptune était de 10cm ?&lt;/font&gt;</text:p>
      <text:p text:style-name="Text_20_body"><draw:frame draw:style-name="media" draw:name="1" text:anchor-type="as-char" draw:z-index="1" svg:width="11.562291666667cm" svg:height="4.524375cm"><draw:image xlink:href="Pictures/82379a308a6cf7bbd0039f176256e1b9.png" xlink:type="simple" xlink:show="embed" xlink:actuate="onLoad"/></draw:frame></text:p>
      <text:p text:style-name="Text_20_body">En vidéo :</text:p>
      <text:p text:style-name="Text_20_body">On doit obtenir :</text:p>
      <text:p text:style-name="Text_20_body"><draw:frame draw:style-name="media" draw:name="2" text:anchor-type="as-char" draw:z-index="2" svg:width="21.166666666667cm" style:rel-width="100%" svg:height="29.739166666667cm" style:rel-height="scale"><draw:image xlink:href="Pictures/e449d658991dc9af8d9df4f7d9f8d4a9.png" xlink:type="simple" xlink:show="embed" xlink:actuate="onLoad"/></draw:frame></text:p>
      <text:p text:style-name="Text_20_body">Si vous êtes motivés ou s'il pleut ce week-end.</text:p>
      <text:p text:style-name="Text_20_body">Taille comparées des planètes</text:p>
      <text:p text:style-name="Text_20_body">Et si Jupiter avait un rayon de 3cm ?</text:p>
      <text:p text:style-name="Text_20_body"><draw:frame draw:style-name="media" draw:name="3" text:anchor-type="as-char" draw:z-index="3" svg:width="9.8689583333333cm" style:rel-width="100%" svg:height="4.9741666666667cm" style:rel-height="scale"><draw:image xlink:href="Pictures/b8356a68bbfb7439531f8d9858639ce2.png" xlink:type="simple" xlink:show="embed" xlink:actuate="onLoad"/></draw:frame></text:p>
      <text:p text:style-name="Text_20_body">En vidéo :</text:p>
      <text:p text:style-name="Text_20_body">Pour obtenir ça :</text:p>
      <text:p text:style-name="Text_20_body"><draw:frame draw:style-name="media" draw:name="4" text:anchor-type="as-char" draw:z-index="4" svg:width="21.166666666667cm" style:rel-width="100%" svg:height="30.056666666667cm" style:rel-height="scale"><draw:image xlink:href="Pictures/df5ba4c8fe1c65c382f099028a53df9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4::32:20</meta:creation-date>
    <dc:creator>Generated</dc:creator>
    <dc:date>2026-09-02T14::32:20</dc:date>
    <dc:language>en-US</dc:language>
    <meta:editing-cycles>1</meta:editing-cycles>
    <meta:editing-duration>PT0S</meta:editing-duration>
    <dc:title>6eme20252026:seance_19</dc:title>
  </office:meta>
</office:document-meta>
</file>