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38a95c502b222c498d5eb573c0b29c.png"/>
  <manifest:file-entry manifest:media-type="image/png" manifest:full-path="Pictures/31ce6c5c0da5fa45a05759c228dc07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retour_sur_l_utilisation_de_fizziq_la_semaine_derniere_2"/><text:bookmark-start text:name="retour_sur_l_utilisation_de_fizziq_la_semaine_derniere"/>1. Retour sur l'utilisation de FIZZIQ la semaine dernière<text:bookmark-end text:name="__RefHeading___retour_sur_l_utilisation_de_fizziq_la_semaine_derniere_2"/><text:bookmark-end text:name="retour_sur_l_utilisation_de_fizziq_la_semaine_derniere"/></text:h>
      <text:p text:style-name="Text_20_body">- la vitesse diminue pour le mouvement rectiligne ralenti</text:p>
      <text:p text:style-name="Text_20_body">- la vitesse semble varier pour le mouvement circulaire uniforme</text:p>
      <text:h text:style-name="Heading_20_2" text:outline-level="2"><text:bookmark-start text:name="__RefHeading___mouvement_rectiligne_accelere_avec_fizziq_3"/><text:bookmark-start text:name="mouvement_rectiligne_accelere_avec_fizziq"/>2. Mouvement rectiligne accéléré avec FIZZIQ<text:bookmark-end text:name="__RefHeading___mouvement_rectiligne_accelere_avec_fizziq_3"/><text:bookmark-end text:name="mouvement_rectiligne_accelere_avec_fizziq"/></text:h>
      <text:h text:style-name="Heading_20_2" text:outline-level="2"><text:bookmark-start text:name="__RefHeading___activite_1_differentes_formes_d_energies_4"/><text:bookmark-start text:name="activite_1_differentes_formes_d_energies"/>3. Activité 1 différentes formes d'énergies<text:bookmark-end text:name="__RefHeading___activite_1_differentes_formes_d_energies_4"/><text:bookmark-end text:name="activite_1_differentes_formes_d_energies"/></text:h>
      <text:p text:style-name="Text_20_body">https://nuage03.apps.education.fr/index.php/s/tiDYwLnaQADWgkZ</text:p>
      <text:p text:style-name="Text_20_body"><draw:frame draw:style-name="media" draw:name="0" text:anchor-type="as-char" draw:z-index="0" svg:width="23.547916666667cm" style:rel-width="100%" svg:height="13.308541666667cm" style:rel-height="scale"><draw:image xlink:href="Pictures/3f38a95c502b222c498d5eb573c0b29c.png" xlink:type="simple" xlink:show="embed" xlink:actuate="onLoad"/></draw:frame></text:p>
      <text:p text:style-name="Text_20_body"><draw:frame draw:style-name="media" draw:name="1" text:anchor-type="as-char" draw:z-index="1" svg:width="21.9075cm" style:rel-width="100%" svg:height="29.765625cm" style:rel-height="scale"><draw:image xlink:href="Pictures/31ce6c5c0da5fa45a05759c228dc0736.png" xlink:type="simple" xlink:show="embed" xlink:actuate="onLoad"/></draw:frame></text:p>
      <text:h text:style-name="Heading_20_2" text:outline-level="2"><text:bookmark-start text:name="__RefHeading___pour_la_prochaine_fois_5"/><text:bookmark-start text:name="pour_la_prochaine_fois"/>4. Pour la prochaine fois<text:bookmark-end text:name="__RefHeading___pour_la_prochaine_fois_5"/><text:bookmark-end text:name="pour_la_prochaine_fois"/></text:h>
      <text:p text:style-name="Text_20_body">S'entrainer sur ELEA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3:16</meta:creation-date>
    <dc:creator>Generated</dc:creator>
    <dc:date>2026-09-02T07::23:16</dc:date>
    <dc:language>en-US</dc:language>
    <meta:editing-cycles>1</meta:editing-cycles>
    <meta:editing-duration>PT0S</meta:editing-duration>
    <dc:title>6eme20252026:seance_21</dc:title>
  </office:meta>
</office:document-meta>
</file>