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3eb67468625d1ec7e1ec81ae71c419.png"/>
  <manifest:file-entry manifest:media-type="image/png" manifest:full-path="Pictures/3013cc79573ca0ce92c59d7ba55dce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test_jour_nuit_2"/><text:bookmark-start text:name="test_jour_nuit"/>1. Test jour nuit<text:bookmark-end text:name="__RefHeading___test_jour_nuit_2"/><text:bookmark-end text:name="test_jour_nuit"/></text:h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  <text:h text:style-name="Heading_20_2" text:outline-level="2"><text:bookmark-start text:name="__RefHeading___chp_vi_lumiere_4"/><text:bookmark-start text:name="chp_vi_lumiere"/>Chp VI Lumière<text:bookmark-end text:name="__RefHeading___chp_vi_lumiere_4"/><text:bookmark-end text:name="chp_vi_lumiere"/></text:h>
      <text:h text:style-name="Heading_20_3" text:outline-level="3"><text:bookmark-start text:name="__RefHeading___i._mouvement_apparent_du_soleil_5"/><text:bookmark-start text:name="i._mouvement_apparent_du_soleil"/>I. Mouvement apparent du Soleil<text:bookmark-end text:name="__RefHeading___i._mouvement_apparent_du_soleil_5"/><text:bookmark-end text:name="i._mouvement_apparent_du_soleil"/></text:h>
      <text:p text:style-name="Text_20_body">Quand on voit le Soleil, c'est le jour sinon c'est la nuit.</text:p>
      <text:p text:style-name="Text_20_body">Le Soleil ne lève à l'est et se couche à l'ouest.</text:p>
      <text:p text:style-name="Text_20_body"><draw:frame draw:style-name="media" draw:name="0" text:anchor-type="as-char" draw:z-index="0" svg:width="32.041041666667cm" style:rel-width="100%" svg:height="17.885833333333cm" style:rel-height="scale"><draw:image xlink:href="Pictures/b73eb67468625d1ec7e1ec81ae71c419.png" xlink:type="simple" xlink:show="embed" xlink:actuate="onLoad"/></draw:frame></text:p>
      <text:p text:style-name="Text_20_body"><text:span text:style-name="Strong_20_Emphasis">II. Alternance du jour et de la nuit</text:span> <text:line-break/>
La Terre se décompose en deux parties: une partie orientée vers le Soleil (qui est alors éclairée) et une autre partie qui ne l'est pas (L'ombre propre de La Terre).</text:p>
      <text:p text:style-name="Text_20_body">La Terre effectue un mouvement de rotation sur elle-même en 24h.</text:p>
      <text:p text:style-name="Text_20_body"><text:span text:style-name="Strong_20_Emphasis">III. Saisons</text:span></text:p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p text:style-name="Text_20_body"><draw:frame draw:style-name="media" draw:name="1" text:anchor-type="as-char" draw:z-index="1" svg:width="38.814375cm" style:rel-width="100%" svg:height="12.408958333333cm" style:rel-height="scale"><draw:image xlink:href="Pictures/3013cc79573ca0ce92c59d7ba55dce7a.png" xlink:type="simple" xlink:show="embed" xlink:actuate="onLoad"/></draw:frame><text:line-break/>
Les saisons (printemps, été, automne et hiver) sont des périodes de l'année.</text:p>
      <text:p text:style-name="Text_20_body">En été, le jour dure plus longtemps que la nuit et le mouvement apparent du Soleil est alors plus haut dans le ciel.</text:p>
      <text:p text:style-name="Text_20_body">En hiver, c'est l'inverse : le jour est plus court que la nuit et le Soleil apparaît bas dans le ciel.</text:p>
      <text:p text:style-name="Text_20_body">Entre les deux hémisphères nord et sud, les saisons sont inversées. Par exemple, si la France, dans l'hémisphère nord, est en été, alors l'Australie, dans l'hémisphère sud, est en hiver.</text:p>
      <text:p text:style-name="Text_20_body">Les saisons sont dues à l'inclinaison de l'axe de rotation de La Terre par rapport au plan de son orbite autour du Sole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4:57</meta:creation-date>
    <dc:creator>Generated</dc:creator>
    <dc:date>2026-09-02T01::34:57</dc:date>
    <dc:language>en-US</dc:language>
    <meta:editing-cycles>1</meta:editing-cycles>
    <meta:editing-duration>PT0S</meta:editing-duration>
    <dc:title>6eme20252026:seance_26</dc:title>
  </office:meta>
</office:document-meta>
</file>