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fa2aa1d1f51b99314b5c22c1c676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9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dessiner_des_circuits_2"/><text:bookmark-start text:name="dessiner_des_circuits"/>1. Dessiner des circuits<text:bookmark-end text:name="__RefHeading___dessiner_des_circuits_2"/><text:bookmark-end text:name="dessiner_des_circuits"/></text:h>
      <text:p text:style-name="Text_20_body"><draw:frame draw:style-name="media" draw:name="0" text:anchor-type="as-char" draw:z-index="0" svg:width="17.409583333333cm" style:rel-width="100%" svg:height="11.191875cm" style:rel-height="scale"><draw:image xlink:href="Pictures/eefa2aa1d1f51b99314b5c22c1c67622.png" xlink:type="simple" xlink:show="embed" xlink:actuate="onLoad"/></draw:frame></text:p>
      <text:h text:style-name="Heading_20_2" text:outline-level="2"><text:bookmark-start text:name="__RefHeading___jeu_du_circuit_3"/><text:bookmark-start text:name="jeu_du_circuit"/>2. Jeu du circuit<text:bookmark-end text:name="__RefHeading___jeu_du_circuit_3"/><text:bookmark-end text:name="jeu_du_circuit"/></text:h>
      <text:h text:style-name="Heading_20_2" text:outline-level="2"><text:bookmark-start text:name="__RefHeading___utilisation_du_code_morse_pour_communiquer_4"/><text:bookmark-start text:name="utilisation_du_code_morse_pour_communiquer"/>3. Utilisation du code Morse pour communiquer<text:bookmark-end text:name="__RefHeading___utilisation_du_code_morse_pour_communiquer_4"/><text:bookmark-end text:name="utilisation_du_code_morse_pour_communiqu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48:46</meta:creation-date>
    <dc:creator>Generated</dc:creator>
    <dc:date>2026-09-02T11::48:46</dc:date>
    <dc:language>en-US</dc:language>
    <meta:editing-cycles>1</meta:editing-cycles>
    <meta:editing-duration>PT0S</meta:editing-duration>
    <dc:title>6eme20252026:seance_29</dc:title>
  </office:meta>
</office:document-meta>
</file>