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7d9f175f7cc49e77f48899e86cbc41.png"/>
  <manifest:file-entry manifest:media-type="image/png" manifest:full-path="Pictures/715040beb63bb6b2b7b5980ac849ce09.png"/>
  <manifest:file-entry manifest:media-type="image/png" manifest:full-path="Pictures/48c9827be73ed28286bd42ac953cbf00.png"/>
  <manifest:file-entry manifest:media-type="image/png" manifest:full-path="Pictures/55626c0473e941eab505f65179e59c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correction_du_travail_qui_etait_a_faire_a_la_maison_2"/><text:bookmark-start text:name="correction_du_travail_qui_etait_a_faire_a_la_maison"/>1. Correction du travail qui était à faire à la maison<text:bookmark-end text:name="__RefHeading___correction_du_travail_qui_etait_a_faire_a_la_maison_2"/><text:bookmark-end text:name="correction_du_travail_qui_etait_a_faire_a_la_maison"/></text:h>
      <text:p text:style-name="Text_20_body"><draw:frame draw:style-name="media" draw:name="0" text:anchor-type="as-char" draw:z-index="0" svg:width="12.779375cm" svg:height="7.699375cm"><draw:image xlink:href="Pictures/e07d9f175f7cc49e77f48899e86cbc41.png" xlink:type="simple" xlink:show="embed" xlink:actuate="onLoad"/></draw:frame></text:p>
      <text:p text:style-name="Text_20_body">Le glaçon fond sur le métal plus rapidement que sur les autres matériaux. C'est un excellent conducteur thermique.</text:p>
      <text:p text:style-name="Text_20_body">https://nuage03.apps.education.fr/index.php/s/RrxLGFMqXnc5Qtp</text:p>
      <text:h text:style-name="Heading_20_2" text:outline-level="2"><text:bookmark-start text:name="__RefHeading___correction_de_l_activite_1_de_la_semaine_derniere_3"/><text:bookmark-start text:name="correction_de_l_activite_1_de_la_semaine_derniere"/>2. Correction de l'activité 1 de la semaine dernière<text:bookmark-end text:name="__RefHeading___correction_de_l_activite_1_de_la_semaine_derniere_3"/><text:bookmark-end text:name="correction_de_l_activite_1_de_la_semaine_derniere"/></text:h>
      <text:p text:style-name="Text_20_body">&lt;hidden&gt;</text:p>
      <text:list text:style-name="List_20_1" text:continue-numbering="false">
        <text:list-item>
          <text:p text:style-name="List_20_1_Content_First"> <text:span text:style-name="Strong_20_Emphasis">Pot de confiture (sans couvercle)</text:span>  : Bac de collecte du verre (entièrement recyclable).</text:p>
        </text:list-item>
        <text:list-item>
          <text:p text:style-name="List_20_1_Content"> <text:span text:style-name="Strong_20_Emphasis">Paquet de céréales (carton et sachet plastique)</text:span>  :</text:p>
          <text:list text:style-name="List_20_1">
            <text:list-item>
              <text:p text:style-name="List_20_1_Content"> Carton : Bac de tri.</text:p>
            </text:list-item>
            <text:list-item>
              <text:p text:style-name="List_20_1_Content"> Sachet plastique : Bac de tri, en veillant à les séparer.</text:p>
            </text:list-item>
          </text:list>
        </text:list-item>
        <text:list-item>
          <text:p text:style-name="List_20_1_Content"> <text:span text:style-name="Strong_20_Emphasis">Peluche (en bon état)</text:span>  : Donner ou déposer dans les bacs dédiés en magasin de jouets, ou à la déchetterie.</text:p>
        </text:list-item>
        <text:list-item>
          <text:p text:style-name="List_20_1_Content"> <text:span text:style-name="Strong_20_Emphasis">T-shirt</text:span>  :</text:p>
          <text:list text:style-name="List_20_1">
            <text:list-item>
              <text:p text:style-name="List_20_1_Content"> Donner, revendre, ou déposer dans une borne de collecte de textiles ou à une association.</text:p>
            </text:list-item>
            <text:list-item>
              <text:p text:style-name="List_20_1_Content"> Ne pas jeter à la poubelle ordinaire.</text:p>
            </text:list-item>
          </text:list>
        </text:list-item>
        <text:list-item>
          <text:p text:style-name="List_20_1_Content"> <text:span text:style-name="Strong_20_Emphasis">Canette de soda</text:span>  : Bac de tri (métal recyclable à 100%).</text:p>
        </text:list-item>
        <text:list-item>
          <text:p text:style-name="List_20_1_Content"> <text:span text:style-name="Strong_20_Emphasis">Bouteille en plastique (polyéthylène)</text:span>  : Bac de tri (transformée en granulés pour fabriquer de nouveaux objets).</text:p>
        </text:list-item>
        <text:list-item>
          <text:p text:style-name="List_20_1_Content"> <text:span text:style-name="Strong_20_Emphasis">Boîte de conserve en métal</text:span>  : Bac de tri (recyclée en canettes ou boîtes neuves).</text:p>
        </text:list-item>
        <text:list-item>
          <text:p text:style-name="List_20_1_Content"> <text:span text:style-name="Strong_20_Emphasis">Journaux, magazines, cartons</text:span>  : Bac de tri (recyclés en papier, emballages, etc.).</text:p>
        </text:list-item>
        <text:list-item>
          <text:p text:style-name="List_20_1_Content"> <text:span text:style-name="Strong_20_Emphasis">Briques de lait</text:span>  : Bac de tri (transformées en pâte à papier).</text:p>
        </text:list-item>
        <text:list-item>
          <text:p text:style-name="List_20_1_Content"> <text:span text:style-name="Strong_20_Emphasis">Appareils électroménagers, piles, batteries, ampoules</text:span>  : Apporter en magasin, borne dédiée ou déchetterie (contiennent des produits chimiques).</text:p>
        </text:list-item>
        <text:list-item>
          <text:p text:style-name="List_20_1_Content"> <text:span text:style-name="Strong_20_Emphasis">Médicaments</text:span>  : Rapportés en pharmacie (à cause des principes actifs).</text:p>
        </text:list-item>
        <text:list-item>
          <text:p text:style-name="List_20_1_Content_Last"> <text:span text:style-name="Strong_20_Emphasis">Textiles usés (trop abîmés)</text:span>  : Borne de collecte pour textiles (peut être transformé en isolant pour bâtiments).</text:p>
        </text:list-item>
      </text:list>
      <text:p text:style-name="Text_20_body">&lt;/hidden&gt;</text:p>
      <text:p text:style-name="Text_20_body">https://nuage03.apps.education.fr/index.php/s/7mbGrjD3GtkTNAj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À la maison, trouver le nom d'objets fait à partir de différents plastiques et les noter dans un tableau côté exerci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om plastique</text:p>
          </table:table-cell>
          <table:table-cell office:value-type="string" table:style-name="tablecell">
            <text:p text:style-name="tablealignleft">nom des objets</text:p>
          </table:table-cell>
        </table:table-row>
        <table:table-row>
          <table:table-cell office:value-type="string" table:style-name="tablecell">
            <text:p text:style-name="tablealignleft">polyéthylène PE (le PELD ou PEBD ou PEHD, c'est la même chose) <draw:frame draw:style-name="media" draw:name="1" text:anchor-type="as-char" draw:z-index="1" svg:width="2.0902083333333cm" style:rel-width="100%" svg:height="2.4341666666667cm" style:rel-height="scale"><draw:image xlink:href="Pictures/715040beb63bb6b2b7b5980ac849ce09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propylène PP <draw:frame draw:style-name="media" draw:name="2" text:anchor-type="as-char" draw:z-index="2" svg:width="2.8839583333333cm" style:rel-width="100%" svg:height="2.0902083333333cm" style:rel-height="scale"><draw:image xlink:href="Pictures/48c9827be73ed28286bd42ac953cbf00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styrène P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éthylène téréphtalate PET <draw:frame draw:style-name="media" draw:name="3" text:anchor-type="as-char" draw:z-index="3" svg:width="2.54cm" style:rel-width="100%" svg:height="2.6458333333333cm" style:rel-height="scale"><draw:image xlink:href="Pictures/55626c0473e941eab505f65179e59c60.png" xlink:type="simple" xlink:show="embed" xlink:actuate="onLoad"/></draw:frame></text:p>
          </table:table-cell>
          <table:table-cell office:value-type="string" table:style-name="tablecell"/>
        </table:table-row>
      </table:table>
      <text:p text:style-name="Text_20_body"><text:span text:style-name="Strong_20_Emphasis"><text:span text:style-name="underline">Si possible</text:span></text:span>  en apporter un échantillon de chaque la semaine prochaine.</text:p>
      <text:p text:style-name="Text_20_body">https://nuage03.apps.education.fr/index.php/s/Bf8DFBBbReMM9k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0:46</meta:creation-date>
    <dc:creator>Generated</dc:creator>
    <dc:date>2026-09-02T01::50:46</dc:date>
    <dc:language>en-US</dc:language>
    <meta:editing-cycles>1</meta:editing-cycles>
    <meta:editing-duration>PT0S</meta:editing-duration>
    <dc:title>6eme20252026:seance_4</dc:title>
  </office:meta>
</office:document-meta>
</file>