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88659d45e9663cd8cf91ef49bfe5b1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252026:seance_6"/><text:bookmark-start text:name="__RefHeading___seance_6_1"/><text:bookmark-start text:name="seance_6"/>Séance 6<text:bookmark-end text:name="__RefHeading___seance_6_1"/><text:bookmark-end text:name="seance_6"/></text:h>
      <text:h text:style-name="Heading_20_2" text:outline-level="2"><text:bookmark-start text:name="__RefHeading___correction_du_tp_sur_les_plastiques_2"/><text:bookmark-start text:name="correction_du_tp_sur_les_plastiques"/>1. Correction du TP sur les plastiques<text:bookmark-end text:name="__RefHeading___correction_du_tp_sur_les_plastiques_2"/><text:bookmark-end text:name="correction_du_tp_sur_les_plastiques"/></text:h>
      <text:h text:style-name="Heading_20_2" text:outline-level="2"><text:bookmark-start text:name="__RefHeading___correction_du_travail_qui_etait_a_faire_3"/><text:bookmark-start text:name="correction_du_travail_qui_etait_a_faire"/>2. Correction du travail qui était à faire<text:bookmark-end text:name="__RefHeading___correction_du_travail_qui_etait_a_faire_3"/><text:bookmark-end text:name="correction_du_travail_qui_etait_a_faire"/></text:h>
      <text:p text:style-name="Text_20_body"><draw:frame draw:style-name="media" draw:name="0" text:anchor-type="as-char" draw:z-index="0" svg:width="48.10125cm" style:rel-width="100%" svg:height="7.9904166666667cm" style:rel-height="scale"><draw:image xlink:href="Pictures/788659d45e9663cd8cf91ef49bfe5b10.png" xlink:type="simple" xlink:show="embed" xlink:actuate="onLoad"/></draw:frame></text:p>
      <text:p text:style-name="Text_20_body">- fusion : passage de l'état solide à l'état liquide</text:p>
      <text:p text:style-name="Text_20_body">- solidification : passage de l'état liquide à l'état solide</text:p>
      <text:p text:style-name="Text_20_body">- vaporisation : passage de l'état liquide à l'état gazeux</text:p>
      <text:p text:style-name="Text_20_body">- évaporation : passage de l'état liquide à l'état gazeux sans chauffer, le changement d'état a lieu à la surface du liquide</text:p>
      <text:p text:style-name="Text_20_body">- liquéfaction : passage de l'état gazeux à l'état liquide</text:p>
      <text:h text:style-name="Heading_20_2" text:outline-level="2"><text:bookmark-start text:name="__RefHeading___tp_temperature_et_changements_d_etat_4"/><text:bookmark-start text:name="tp_temperature_et_changements_d_etat"/>3. TP température et changements d'état<text:bookmark-end text:name="__RefHeading___tp_temperature_et_changements_d_etat_4"/><text:bookmark-end text:name="tp_temperature_et_changements_d_etat"/></text:h>
      <text:p text:style-name="Text_20_body">https://nuage03.apps.education.fr/index.php/s/cJ59xDi9qjK3TeX</text:p>
      <text:h text:style-name="Heading_20_2" text:outline-level="2"><text:bookmark-start text:name="__RefHeading___a_faire_pour_la_semaine_prochaine_5"/><text:bookmark-start text:name="a_faire_pour_la_semaine_prochaine"/>3. À faire pour la semaine prochaine<text:bookmark-end text:name="__RefHeading___a_faire_pour_la_semaine_prochaine_5"/><text:bookmark-end text:name="a_faire_pour_la_semaine_prochaine"/></text:h>
      <text:p text:style-name="Text_20_body">côté exercice :</text:p>
      <text:p text:style-name="Text_20_body">- faire un dessin sur une demi page permettant de représenter le cycle de l'eau.</text:p>
      <text:p text:style-name="Text_20_body">- Les 4 changements d'états doivent apparaitre dessus ( fusion, solidification, évaporation et liquéfaction)</text:p>
      <text:p text:style-name="Text_20_body">https://scratch.mit.edu/projects/14847800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13:38</meta:creation-date>
    <dc:creator>Generated</dc:creator>
    <dc:date>2026-09-02T02::13:38</dc:date>
    <dc:language>en-US</dc:language>
    <meta:editing-cycles>1</meta:editing-cycles>
    <meta:editing-duration>PT0S</meta:editing-duration>
    <dc:title>6eme20252026:seance_6</dc:title>
  </office:meta>
</office:document-meta>
</file>