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6ed0d6ccb0d85487cb1cc8b798dd382.png"/>
  <manifest:file-entry manifest:media-type="image/png" manifest:full-path="Pictures/14b274858394bab850e655b45e73c9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20252026:seance_9"/><text:bookmark-start text:name="__RefHeading___seance_9_1"/><text:bookmark-start text:name="seance_9"/>Séance 9<text:bookmark-end text:name="__RefHeading___seance_9_1"/><text:bookmark-end text:name="seance_9"/></text:h>
      <text:h text:style-name="Heading_20_2" text:outline-level="2"><text:bookmark-start text:name="__RefHeading___test_etats_de_l_eau_et_changement_d_etat_2"/><text:bookmark-start text:name="test_etats_de_l_eau_et_changement_d_etat"/>1. Test états de l'eau et changement d'état<text:bookmark-end text:name="__RefHeading___test_etats_de_l_eau_et_changement_d_etat_2"/><text:bookmark-end text:name="test_etats_de_l_eau_et_changement_d_etat"/></text:h>
      <text:h text:style-name="Heading_20_2" text:outline-level="2"><text:bookmark-start text:name="__RefHeading___fin_du_chapitre_i_3"/><text:bookmark-start text:name="fin_du_chapitre_i"/>2. Fin du chapitre I<text:bookmark-end text:name="__RefHeading___fin_du_chapitre_i_3"/><text:bookmark-end text:name="fin_du_chapitre_i"/></text:h>
      <text:p text:style-name="Text_20_body">https://nuage03.apps.education.fr/index.php/s/Neqik3rjGBmJRqi</text:p>
      <text:p text:style-name="Text_20_body"><draw:frame draw:style-name="media" draw:name="0" text:anchor-type="as-char" draw:z-index="0" svg:width="22.357291666667cm" style:rel-width="100%" svg:height="30.850416666667cm" style:rel-height="scale"><draw:image xlink:href="Pictures/76ed0d6ccb0d85487cb1cc8b798dd382.png" xlink:type="simple" xlink:show="embed" xlink:actuate="onLoad"/></draw:frame></text:p>
      <text:h text:style-name="Heading_20_2" text:outline-level="2"><text:bookmark-start text:name="__RefHeading___travail_a_faire_en_classe_4"/><text:bookmark-start text:name="travail_a_faire_en_classe"/>3. Travail à faire en classe<text:bookmark-end text:name="__RefHeading___travail_a_faire_en_classe_4"/><text:bookmark-end text:name="travail_a_faire_en_classe"/></text:h>
      <text:p text:style-name="Text_20_body">https://nuage03.apps.education.fr/index.php/s/fZfJRnKHxXpGfiy</text:p>
      <text:p text:style-name="Text_20_body"><draw:frame draw:style-name="media" draw:name="1" text:anchor-type="as-char" draw:z-index="1" svg:width="23.415625cm" style:rel-width="100%" svg:height="5.08cm" style:rel-height="scale"><draw:image xlink:href="Pictures/14b274858394bab850e655b45e73c982.png" xlink:type="simple" xlink:show="embed" xlink:actuate="onLoad"/></draw:frame></text:p>
      <text:h text:style-name="Heading_20_2" text:outline-level="2"><text:bookmark-start text:name="__RefHeading___a_faire_pour_la_prochaine_fois_5"/><text:bookmark-start text:name="a_faire_pour_la_prochaine_fois"/>4. A faire pour la prochaine fois<text:bookmark-end text:name="__RefHeading___a_faire_pour_la_prochaine_fois_5"/><text:bookmark-end text:name="a_faire_pour_la_prochaine_fois"/></text:h>
      <text:p text:style-name="Text_20_body">Côté exercice :</text:p>
      <text:p text:style-name="Text_20_body">- Combien de cuillère à café d'eau faut-il pour remplir une cuillère à soupe ? Faire un schéma et expliquer la manipulation.</text:p>
      <text:p text:style-name="Text_20_body">- Mesurer le volume d'une cuillère à soupe en L ou dL ou cL ou mL. Vous avez le droit d'utiliser tout ce qui est dans la cuisine. Faire un schéma et expliquer la manipulatio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6::08:08</meta:creation-date>
    <dc:creator>Generated</dc:creator>
    <dc:date>2026-09-02T06::08:08</dc:date>
    <dc:language>en-US</dc:language>
    <meta:editing-cycles>1</meta:editing-cycles>
    <meta:editing-duration>PT0S</meta:editing-duration>
    <dc:title>6eme20252026:seance_9</dc:title>
  </office:meta>
</office:document-meta>
</file>