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d85408a6aed6c6884c5b53e38315ad.png"/>
  <manifest:file-entry manifest:media-type="image/png" manifest:full-path="Pictures/45c62281d9a22c458500ac63a74ab5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ki"/><text:bookmark-start text:name="__RefHeading___anki_1"/><text:bookmark-start text:name="anki"/>Anki<text:bookmark-end text:name="__RefHeading___anki_1"/><text:bookmark-end text:name="anki"/></text:h>
      <text:h text:style-name="Heading_20_2" text:outline-level="2"><text:bookmark-start text:name="__RefHeading___telechargement_2"/><text:bookmark-start text:name="telechargement"/>Téléchargement<text:bookmark-end text:name="__RefHeading___telechargement_2"/><text:bookmark-end text:name="telechargement"/></text:h>
      <text:p text:style-name="Text_20_body">https://apps.ankiweb.net/</text:p>
      <text:p text:style-name="Text_20_body">https://play.google.com/store/apps/details?id=com.ichi2.anki&amp;hl=fr</text:p>
      <text:h text:style-name="Heading_20_2" text:outline-level="2"><text:bookmark-start text:name="__RefHeading___creer_des_flashcards_sur_elea_3"/><text:bookmark-start text:name="creer_des_flashcards_sur_elea"/>Créer des flashcards sur ELEA<text:bookmark-end text:name="__RefHeading___creer_des_flashcards_sur_elea_3"/><text:bookmark-end text:name="creer_des_flashcards_sur_elea"/></text:h>
      <text:p text:style-name="Text_20_body">Possibilité de faire des flashcards en H5P mais impossible d'importer ou exporter. Impossible d'avoir une image sur le recto. possibilité seulement sur le verso.</text:p>
      <text:p text:style-name="Text_20_body">Astuce : faire un QCM avec 2 choix.</text:p>
      <text:p text:style-name="Text_20_body"><draw:frame draw:style-name="media" draw:name="0" text:anchor-type="as-char" draw:z-index="0" svg:width="32.305625cm" style:rel-width="100%" svg:height="12.514791666667cm" style:rel-height="scale"><draw:image xlink:href="Pictures/77d85408a6aed6c6884c5b53e38315ad.png" xlink:type="simple" xlink:show="embed" xlink:actuate="onLoad"/></draw:frame></text:p>
      <text:p text:style-name="Text_20_body"><draw:frame draw:style-name="media" draw:name="1" text:anchor-type="as-char" draw:z-index="1" svg:width="32.411458333333cm" style:rel-width="100%" svg:height="14.631458333333cm" style:rel-height="scale"><draw:image xlink:href="Pictures/45c62281d9a22c458500ac63a74ab569.png" xlink:type="simple" xlink:show="embed" xlink:actuate="onLoad"/></draw:frame></text:p>
      <text:p text:style-name="Text_20_body">Mettre en <text:span text:style-name="Strong_20_Emphasis">mode adaptatif.</text:span></text:p>
      <text:p text:style-name="Text_20_body"><draw:frame draw:style-name="media" draw:name="2" text:anchor-type="as-char" draw:z-index="2" svg:width="32.411458333333cm" style:rel-width="100%" svg:height="14.631458333333cm" style:rel-height="scale"><draw:image xlink:href="Pictures/45c62281d9a22c458500ac63a74ab569.png" xlink:type="simple" xlink:show="embed" xlink:actuate="onLoad"/></draw:frame></text:p>
      <text:p text:style-name="Text_20_body">Mettre Feedback Specifique</text:p>
      <text:p text:style-name="Text_20_body"><draw:frame draw:style-name="media" draw:name="3" text:anchor-type="as-char" draw:z-index="3" svg:width="32.411458333333cm" style:rel-width="100%" svg:height="14.631458333333cm" style:rel-height="scale"><draw:image xlink:href="Pictures/45c62281d9a22c458500ac63a74ab56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34:55</meta:creation-date>
    <dc:creator>Generated</dc:creator>
    <dc:date>2026-09-01T21::34:55</dc:date>
    <dc:language>en-US</dc:language>
    <meta:editing-cycles>1</meta:editing-cycles>
    <meta:editing-duration>PT0S</meta:editing-duration>
    <dc:title>anki</dc:title>
  </office:meta>
</office:document-meta>
</file>