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39896c78077cc8ab2f23382dfc63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1996_creteil_s1"/><text:bookmark-start text:name="__RefHeading___brevet_techno_1996_creteil_s1_1"/><text:bookmark-start text:name="brevet_techno_1996_creteil_s1"/>Brevet Techno 1996 Créteil S1<text:bookmark-end text:name="__RefHeading___brevet_techno_1996_creteil_s1_1"/><text:bookmark-end text:name="brevet_techno_1996_creteil_s1"/></text:h>
      <text:p text:style-name="Text_20_body">ACADEMIES DE CRETEIL, PARIS, VERSAILLES</text:p>
      <text:h text:style-name="Heading_20_2" text:outline-level="2"><text:bookmark-start text:name="__RefHeading___electricite_6_points_2"/><text:bookmark-start text:name="electricite_6_points"/>ELECTRICITE ( 6 points )<text:bookmark-end text:name="__RefHeading___electricite_6_points_2"/><text:bookmark-end text:name="electricite_6_points"/></text:h>
      <text:p text:style-name="Text_20_body"><text:span text:style-name="underline">EXERCICE N° 1</text:span></text:p>
      <text:p text:style-name="Text_20_body">1°) Faire un schéma complet d’un circuit électrique composé d’un générateur utilisé en continu, d’un ampèremètre, d’un conducteur ohmique ( ou résistance ) R et d’un voltmètre placé aux bornes de ce conducteur ohmique. Indiquer le sens du courant.</text:p>
      <text:p text:style-name="Text_20_body">2°) Ecrire la formule ( ou relation ) liant la tension U aux bornes du conducteur ohmique, la valeur R de ce conducteur ohmique et l’intensité I qui le traverse. Préciser les noms et les symboles des unités de ces 3 grandeurs.</text:p>
      <text:p text:style-name="Text_20_body">Formule 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 <text:line-break/> </text:p>
          </table:table-cell>
          <table:table-cell office:value-type="string" table:style-name="tablecell">
            <text:p text:style-name="tablealignright">   <text:line-break/>UNITE</text:p>
          </table:table-cell>
          <table:table-cell office:value-type="string" table:style-name="tablecell">
            <text:p text:style-name="tablealignright">   <text:line-break/>SYMBOLE DE L’UNITE</text:p>
          </table:table-cell>
        </table:table-row>
        <table:table-row>
          <table:table-cell office:value-type="string" table:style-name="tablecell">
            <text:p text:style-name="tablealignright">   <text:line-break/>TENSION</text:p>
          </table:table-cell>
          <table:table-cell office:value-type="string" table:style-name="tablecell">
            <text:p text:style-name="tablealignright">   <text:line-break/> </text:p>
          </table:table-cell>
          <table:table-cell office:value-type="string" table:style-name="tablecell">
            <text:p text:style-name="tablealignright">   <text:line-break/> </text:p>
          </table:table-cell>
        </table:table-row>
        <table:table-row>
          <table:table-cell office:value-type="string" table:style-name="tablecell">
            <text:p text:style-name="tablealignright">   <text:line-break/>RESISTANCE</text:p>
          </table:table-cell>
          <table:table-cell office:value-type="string" table:style-name="tablecell">
            <text:p text:style-name="tablealignright">   <text:line-break/> </text:p>
          </table:table-cell>
          <table:table-cell office:value-type="string" table:style-name="tablecell">
            <text:p text:style-name="tablealignright">   <text:line-break/> </text:p>
          </table:table-cell>
        </table:table-row>
        <table:table-row>
          <table:table-cell office:value-type="string" table:style-name="tablecell">
            <text:p text:style-name="tablealignright">   <text:line-break/>INTENSITE</text:p>
          </table:table-cell>
          <table:table-cell office:value-type="string" table:style-name="tablecell">
            <text:p text:style-name="tablealignright">   <text:line-break/> </text:p>
          </table:table-cell>
          <table:table-cell office:value-type="string" table:style-name="tablecell">
            <text:p text:style-name="tablealignright">   <text:line-break/> </text:p>
          </table:table-cell>
        </table:table-row>
      </table:table>
      <text:p text:style-name="Text_20_body">3°) On donne U = 7,7 VI = 35 mA</text:p>
      <text:p text:style-name="Text_20_body">a) Convertir I en A</text:p>
      <text:p text:style-name="Text_20_body">b) Calculer la valeur R du conducteur ohmique.</text:p>
      <text:h text:style-name="Heading_20_2" text:outline-level="2"><text:bookmark-start text:name="__RefHeading___mecanique_3_points_3"/><text:bookmark-start text:name="mecanique_3_points"/>MECANIQUE  ( 3 points )<text:bookmark-end text:name="__RefHeading___mecanique_3_points_3"/><text:bookmark-end text:name="mecanique_3_points"/></text:h>
      <text:p text:style-name="Text_20_body"><text:span text:style-name="underline">EXERCICE N° 2</text:span></text:p>
      <text:p text:style-name="Text_20_body">Les 2 schémas représentent le même objet posé sur un plan horizontal, puis sur un plan incliné. On appelle G le centre de gravité de l’objet.</text:p>
      <text:p text:style-name="Text_20_body"><draw:frame draw:style-name="media" draw:name="0" text:anchor-type="as-char" draw:z-index="0" svg:width="27.093333333333cm" style:rel-width="100%" svg:height="9.68375cm" style:rel-height="scale"><draw:image xlink:href="Pictures/ab39896c78077cc8ab2f23382dfc63e1.png" xlink:type="simple" xlink:show="embed" xlink:actuate="onLoad"/></draw:frame></text:p>
      <text:p text:style-name="Text_20_body">1°) La valeur ( ou intensité ) du poids de l’objet est P = 9 N. N est le symbole de quelle unité ?</text:p>
      <text:p text:style-name="Text_20_body">2°) Modéliser ( schématiser ) le vecteur  sur chaque schéma. Echelle utilisée : 3 N par cm.</text:p>
      <text:p text:style-name="Text_20_body">3°) Sur le schéma n°1, modéliser ( schématiser ) le vecteur  représentant l’action ( ou réaction ) exercée par le support sur l’objet en équilibre.</text:p>
      <text:h text:style-name="Heading_20_2" text:outline-level="2"><text:bookmark-start text:name="__RefHeading___chimie_9_points_4"/><text:bookmark-start text:name="chimie_9_points"/>CHIMIE ( 9 points )<text:bookmark-end text:name="__RefHeading___chimie_9_points_4"/><text:bookmark-end text:name="chimie_9_points"/></text:h>
      <text:p text:style-name="Text_20_body">EXERCICE N° 3 ( 2 points )</text:p>
      <text:p text:style-name="Text_20_body">1°) Qu’est-ce qu’un ion monoatomique?</text:p>
      <text:p text:style-name="Text_20_body">2°) Compléter le tableau suivant 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 <text:line-break/>Formule de l’ion</text:p>
          </table:table-cell>
          <table:table-cell office:value-type="string" table:style-name="tablecell">
            <text:p text:style-name="tablealignright">  NOM</text:p>
          </table:table-cell>
          <table:table-cell office:value-type="string" table:style-name="tablecell">
            <text:p text:style-name="tablealignright">   <text:line-break/>Compléter par <text:line-break/>cation ou anion</text:p>
          </table:table-cell>
        </table:table-row>
        <table:table-row>
          <table:table-cell office:value-type="string" table:style-name="tablecell">
            <text:p text:style-name="tablealigncenter">   <text:line-break/>Na &lt;sup&gt; + &lt;/sup&gt;  </text:p>
          </table:table-cell>
          <table:table-cell office:value-type="string" table:style-name="tablecell">
            <text:p text:style-name="tablealignright">   <text:line-break/> </text:p>
          </table:table-cell>
          <table:table-cell office:value-type="string" table:style-name="tablecell">
            <text:p text:style-name="tablealignright">   <text:line-break/> </text:p>
          </table:table-cell>
        </table:table-row>
        <table:table-row>
          <table:table-cell office:value-type="string" table:style-name="tablecell">
            <text:p text:style-name="tablealigncenter">   <text:line-break/>Zn &lt;sup&gt; 2+ &lt;/sup&gt;  </text:p>
          </table:table-cell>
          <table:table-cell office:value-type="string" table:style-name="tablecell">
            <text:p text:style-name="tablealignright">   <text:line-break/> </text:p>
          </table:table-cell>
          <table:table-cell office:value-type="string" table:style-name="tablecell">
            <text:p text:style-name="tablealignright">   <text:line-break/> </text:p>
          </table:table-cell>
        </table:table-row>
        <table:table-row>
          <table:table-cell office:value-type="string" table:style-name="tablecell">
            <text:p text:style-name="tablealignright">   <text:line-break/> </text:p>
          </table:table-cell>
          <table:table-cell office:value-type="string" table:style-name="tablecell">
            <text:p text:style-name="tablealignright">   <text:line-break/>ion hydrogène</text:p>
          </table:table-cell>
          <table:table-cell office:value-type="string" table:style-name="tablecell">
            <text:p text:style-name="tablealignright">   <text:line-break/> </text:p>
          </table:table-cell>
        </table:table-row>
        <table:table-row>
          <table:table-cell office:value-type="string" table:style-name="tablecell">
            <text:p text:style-name="tablealignright">   <text:line-break/> </text:p>
          </table:table-cell>
          <table:table-cell office:value-type="string" table:style-name="tablecell">
            <text:p text:style-name="tablealignright">   <text:line-break/>ion chlorure</text:p>
          </table:table-cell>
          <table:table-cell office:value-type="string" table:style-name="tablecell">
            <text:p text:style-name="tablealignright">   <text:line-break/> </text:p>
          </table:table-cell>
        </table:table-row>
      </table:table>
      <text:p text:style-name="Text_20_body"><text:span text:style-name="underline">EXERCICE N° 4</text:span> ( 2 points )</text:p>
      <text:p text:style-name="Text_20_body">La formule chimique de l’oxyde de fer (III) est Fe<text:span text:style-name="sub">2</text:span> O<text:span text:style-name="sub">3</text:span>. Compléter :</text:p>
      <text:p text:style-name="Text_20_body">a) Fe est le symbole de l’atome de ……………………………….</text:p>
      <text:p text:style-name="Text_20_body">b) O est le symbole de l’atome d’………………………</text:p>
      <text:p text:style-name="Text_20_body">c) Dans cette formule chimique il y a ……………………. sortes d’atomes différents.</text:p>
      <text:p text:style-name="Text_20_body">d) Dans cette formule chimique il y a en tout ……………………………………….. atomes.</text:p>
      <text:p text:style-name="Text_20_body"><text:span text:style-name="underline">EXERCICE N° 5</text:span> ( 5 points )</text:p>
      <text:p text:style-name="Text_20_body">Dans un tube à essais, on place un peu de limaille de fer, puis on verse de l’acide chlorhydrique. Un dégagement gazeux se produit.</text:p>
      <text:p text:style-name="Text_20_body">1°) <text:span text:style-name="Strong_20_Emphasis">Entourer</text:span> la bonne réponse pour chacune des réponse a) b) ou c) :</text:p>
      <text:p text:style-name="Text_20_body">a) Le fer est un métal de couleur rouge, jaune, grise ou blanche.</text:p>
      <text:p text:style-name="Text_20_body">b) L’acide chlorhydrique est une solution de couleur bleue, blanche ou incolore.</text:p>
      <text:p text:style-name="Text_20_body">c) Après un certains temps, la solution obtenue est de couleur verte, blanche ou incolore.</text:p>
      <text:p text:style-name="Text_20_body">Donner le nom et la formule de l’ion métallique responsable de cette couleur.</text:p>
      <text:p text:style-name="Text_20_body">2°) Faire un schéma récapitulant l’expérience sans oublier la légende.</text:p>
      <text:p text:style-name="Text_20_body">3°) Quel est le nom du gaz formé ?</text:p>
      <text:p text:style-name="Text_20_body">Donner son test de reconnaissance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13:10</meta:creation-date>
    <dc:creator>Generated</dc:creator>
    <dc:date>2026-09-02T10::13:10</dc:date>
    <dc:language>en-US</dc:language>
    <meta:editing-cycles>1</meta:editing-cycles>
    <meta:editing-duration>PT0S</meta:editing-duration>
    <dc:title>brevet:1996_creteil_s1</dc:title>
  </office:meta>
</office:document-meta>
</file>