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6ecc62570a56d59a239560dd7886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1_martinique"/><text:bookmark-start text:name="__RefHeading___partie_i_-_physique_10_points_1"/><text:bookmark-start text:name="partie_i_-_physique_10_points"/>Partie I - Physique (10 points)<text:bookmark-end text:name="__RefHeading___partie_i_-_physique_10_points_1"/><text:bookmark-end text:name="partie_i_-_physique_10_points"/></text:h>
      <text:h text:style-name="Heading_20_2" text:outline-level="2"><text:bookmark-start text:name="__RefHeading___etude_d_une_centrale_photovoltaique_2"/><text:bookmark-start text:name="etude_d_une_centrale_photovoltaique"/>Etude d’une centrale photovoltaïque :<text:bookmark-end text:name="__RefHeading___etude_d_une_centrale_photovoltaique_2"/><text:bookmark-end text:name="etude_d_une_centrale_photovoltaique"/></text:h>
      <text:p text:style-name="Text_20_body">Une centrale photovoltaïque domestique transforme l’énergie lumineuse rayonnée par le soleil en énergie électrique suivant le schéma suivant :</text:p>
      <text:p text:style-name="Text_20_body"><draw:frame draw:style-name="media" draw:name="0" text:anchor-type="as-char" draw:z-index="0" svg:width="15.927916666667cm" svg:height="13.387916666667cm"><draw:image xlink:href="Pictures/986ecc62570a56d59a239560dd788683.png" xlink:type="simple" xlink:show="embed" xlink:actuate="onLoad"/></draw:frame></text:p>
      <text:p text:style-name="Text_20_body"><text:span text:style-name="Emphasis">Module photovoltaïque : « panneau solaire »</text:span></text:p>
      <text:p text:style-name="Text_20_body"><text:span text:style-name="Emphasis">(AC) : Tension alternative</text:span></text:p>
      <text:p text:style-name="Text_20_body"><text:span text:style-name="Emphasis">(DC) : Tension continue</text:span></text:p>
      <text:p text:style-name="Text_20_body">1. La tension délivrée par le panneau solaire est-elle continue ou alternative ? <text:span text:style-name="Strong_20_Emphasis">(1 *</text:span><text:span text:style-name="Emphasis">point)</text:span>*</text:p>
      <text:p text:style-name="Text_20_body">2. Quel type de conversion énergétique réalise le panneau ? ** (1 point)**</text:p>
      <text:p text:style-name="Text_20_body">3. L’énergie reçue par le panneau est- elle renouvelable?** (1 point)**</text:p>
      <text:p text:style-name="Text_20_body">4.Citer deux autres sources d’énergie renouvelables.** (1 point)**</text:p>
      <text:p text:style-name="Text_20_body">5. Pour un panneau solaire de puissance maximale 200W ; la tension de sortie est 28,5V.</text:p>
      <text:p text:style-name="Text_20_body">a. Donner la relation reliant la puissance à l’intensité délivrée par le panneau et la tension aux bornes de ce panneau en précisant les unités utilisées. <text:span text:style-name="Strong_20_Emphasis">(1 point)</text:span></text:p>
      <text:p text:style-name="Text_20_body">b. Calculer l’intensité du courant délivrée par le panneau. <text:span text:style-name="Strong_20_Emphasis">(1 point)</text:span></text:p>
      <text:p text:style-name="Text_20_body">6. Dans la liste ci-dessous, choisir deux caractéristiques de la tension du secteur : sinusoïdale, continue, alternative, triangulaire. <text:span text:style-name="Strong_20_Emphasis">(1 point)</text:span></text:p>
      <text:p text:style-name="Text_20_body">7. Quelle est la fréquence de la tension du secteur ? <text:span text:style-name="Strong_20_Emphasis">(1 point)</text:span></text:p>
      <text:p text:style-name="Text_20_body">8. Un téléviseur de 200 Watts fonctionne pendant 2 heures. Calculez l’énergie en Joules que doit fournir le panneau <text:span text:style-name="Strong_20_Emphasis">(2 points)</text:span></text:p>
      <text:h text:style-name="Heading_20_2" text:outline-level="2"><text:bookmark-start text:name="__RefHeading___partie_iichimie_8_points_3"/><text:bookmark-start text:name="partie_iichimie_8_points"/>Partie II : Chimie (8 Points)<text:bookmark-end text:name="__RefHeading___partie_iichimie_8_points_3"/><text:bookmark-end text:name="partie_iichimie_8_points"/></text:h>
      <text:p text:style-name="Text_20_body">On utilise des batteries contenant des solutions d’acide chlorhydrique pour les installations solaires.</text:p>
      <text:p text:style-name="Text_20_body">1. On dispose de deux solutions d’acide chlorhydrique dont les pH valent respectivement 2 et 4,5. Quelle est la solution la plus acide? Pourquoi ? <text:span text:style-name="Strong_20_Emphasis">(0,5 point)</text:span></text:p>
      <text:p text:style-name="Text_20_body">2. Citez deux méthodes permettant de déterminer le pH d’une solution aqueuse<text:span text:style-name="Strong_20_Emphasis">(1 point)</text:span></text:p>
      <text:p text:style-name="Text_20_body">3. Citer le danger lié à la manipulation des solutions d’acide chlorhydrique concentrées.<text:span text:style-name="Strong_20_Emphasis">(1 point)</text:span></text:p>
      <text:p text:style-name="Text_20_body">4. Que faire si on reçoit de l’acide chlorhydrique sur les mains ? <text:span text:style-name="Strong_20_Emphasis">(0,5 point)</text:span></text:p>
      <text:p text:style-name="Text_20_body">5.Donner le nom et la formule de l’ion responsable de l’acidité des solutions aqueuses. ** (1 point) **</text:p>
      <text:p text:style-name="Text_20_body">6. L’acide chlorhydrique contient des ions chlorures, quel est le test d’identification des ions chlorures ? Précisez le résultat de ce test. <text:span text:style-name="Strong_20_Emphasis">(2 points)</text:span></text:p>
      <text:p text:style-name="Text_20_body">7. Parfois lors de la charge des batteries il se forme un gaz : le dihydrogène. Comment identifie-t-on ce gaz au laboratoire ? <text:span text:style-name="Strong_20_Emphasis">(2 points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0:08</meta:creation-date>
    <dc:creator>Generated</dc:creator>
    <dc:date>2026-09-02T05::20:08</dc:date>
    <dc:language>en-US</dc:language>
    <meta:editing-cycles>1</meta:editing-cycles>
    <meta:editing-duration>PT0S</meta:editing-duration>
    <dc:title>brevet:2011_martinique</dc:title>
  </office:meta>
</office:document-meta>
</file>