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f76b5e1783abd39f85889a62e43f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4_lave-vaisselle:correction"/><text:bookmark-start text:name="__RefHeading___lave_vaisselle_2014_-_correction_1"/><text:bookmark-start text:name="lave_vaisselle_2014_-_correction"/>Lave vaisselle 2014 - Correction<text:bookmark-end text:name="__RefHeading___lave_vaisselle_2014_-_correction_1"/><text:bookmark-end text:name="lave_vaisselle_2014_-_correction"/></text:h>
      <text:p text:style-name="Text_20_body"><text:span text:style-name="Strong_20_Emphasis">Première partie</text:span></text:p>
      <text:p text:style-name="Text_20_body">1.1. Zinc, cuivre, or, argent, aluminium</text:p>
      <text:p text:style-name="Text_20_body">1.2.1 Un noyau constitué de protons et neutrons</text:p>
      <text:p text:style-name="Text_20_body">1.2.2 Charge négative</text:p>
      <text:p text:style-name="Text_20_body">1.2.3 Un atome est électriquement neutre</text:p>
      <text:p text:style-name="Text_20_body">1.3. (plus au programme) d'électrons</text:p>
      <text:p text:style-name="Text_20_body">1.4. (plus au programme) déplacement d'ions</text:p>
      <text:p text:style-name="Text_20_body">2.1. Acide donc pH&lt;7</text:p>
      <text:p text:style-name="Text_20_body">2.2. présence de l'ion hydrogène H<text:span text:style-name="sup">+</text:span></text:p>
      <text:p text:style-name="Text_20_body">2.3. Gants, lunettes, blouses</text:p>
      <text:p text:style-name="Text_20_body">3.1.</text:p>
      <text:p text:style-name="Text_20_body"><draw:frame draw:style-name="media" draw:name="0" text:anchor-type="as-char" draw:z-index="0" svg:width="7.5670833333333cm" style:rel-width="100%" svg:height="3.4660416666667cm" style:rel-height="scale"><draw:image xlink:href="Pictures/42f76b5e1783abd39f85889a62e43f16.png" xlink:type="simple" xlink:show="embed" xlink:actuate="onLoad"/></draw:frame></text:p>
      <text:p text:style-name="Text_20_body">3.2. Fe<text:span text:style-name="sup">2+</text:span></text:p>
      <text:p text:style-name="Text_20_body">3.3. Réactifs : fer et acide chlorhydrique</text:p>
      <text:p text:style-name="Text_20_body">3.4. Produits : dihydrogène et chlorure de fer II</text:p>
      <text:p text:style-name="Text_20_body"><text:span text:style-name="Strong_20_Emphasis">Deuxième partie</text:span></text:p>
      <text:p text:style-name="Text_20_body">1. Le poids s'esprime en Newton, 42kg est la masse de la machine à laver.</text:p>
      <text:p text:style-name="Text_20_body">2.1. P et m sont proportionnelles</text:p>
      <text:p text:style-name="Text_20_body">2.2 P = m x g</text:p>
      <text:p text:style-name="Text_20_body">2.3. P = 42 x 10 = 420N</text:p>
      <text:p text:style-name="Text_20_body">3. Ec multipliée par 4</text:p>
      <text:p text:style-name="Text_20_body"><text:span text:style-name="Strong_20_Emphasis">Troisième partie</text:span></text:p>
      <text:p text:style-name="Text_20_body">1.1 alternateur</text:p>
      <text:p text:style-name="Text_20_body">1.2. le vent</text:p>
      <text:p text:style-name="Text_20_body">1.3.1. (plus au programme)</text:p>
      <text:p text:style-name="Text_20_body">Graphique 1 : variable, alternative, périodique et sinusoïdale</text:p>
      <text:p text:style-name="Text_20_body">Graphique 2 : continue</text:p>
      <text:p text:style-name="Text_20_body">1.3.3. f = 1 / 0.02 = 50Hz</text:p>
      <text:p text:style-name="Text_20_body">2.1. P = U x I</text:p>
      <text:p text:style-name="Text_20_body">2.2. I = P / U = 2100 / 230 = 9,1A</text:p>
      <text:p text:style-name="Text_20_body">2.3.</text:p>
      <text:p text:style-name="Text_20_body">Calculons l'énergie consommée par cette résistance pendant 1 cycle de lavage :</text:p>
      <text:p text:style-name="Text_20_body">E en kWh</text:p>
      <text:p text:style-name="Text_20_body">P en kW</text:p>
      <text:p text:style-name="Text_20_body">t en h</text:p>
      <text:p text:style-name="Text_20_body">car </text:p>
      <text:p text:style-name="Text_20_body">Nombre de cycle par an pour avec une consommation de 383kWh :</text:p>
      <text:p text:style-name="Text_20_body"> cycles environ</text:p>
      <text:p text:style-name="Text_20_body">ce qui fait 1 lavage tous les</text:p>
      <text:p text:style-name="Text_20_body"> jours envir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50:38</meta:creation-date>
    <dc:creator>Generated</dc:creator>
    <dc:date>2026-09-02T07::50:38</dc:date>
    <dc:language>en-US</dc:language>
    <meta:editing-cycles>1</meta:editing-cycles>
    <meta:editing-duration>PT0S</meta:editing-duration>
    <dc:title>brevet:2014_lave-vaisselle:correction</dc:title>
  </office:meta>
</office:document-meta>
</file>