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8ad31316797300ac0633b4a37baaaeb.png"/>
  <manifest:file-entry manifest:media-type="image/png" manifest:full-path="Pictures/ce8b2e75d93ce3996940a49faad0b74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6_sujet_zero:correction"/><text:bookmark-start text:name="__RefHeading___sujet_0_-_correction_1"/><text:bookmark-start text:name="sujet_0_-_correction"/>2016 - Sujet 0 - Correction<text:bookmark-end text:name="__RefHeading___sujet_0_-_correction_1"/><text:bookmark-end text:name="sujet_0_-_correction"/></text:h>
      <text:h text:style-name="Heading_20_2" text:outline-level="2"><text:bookmark-start text:name="__RefHeading___ex_7_de_math_2"/><text:bookmark-start text:name="ex_7_de_math"/>Ex 7 de math<text:bookmark-end text:name="__RefHeading___ex_7_de_math_2"/><text:bookmark-end text:name="ex_7_de_math"/></text:h>
      <text:p text:style-name="Text_20_body">1. </text:p>
      <text:p text:style-name="Text_20_body">&lt;m 23&gt;10 'm/s' = {10m} / {1s} = {0,01km} / { {1} / {3600} h} = 36 km/h&lt;/m&gt;</text:p>
      <text:p text:style-name="Text_20_body">2.a. la distance n'est pas proportionnelle à la vitesse du véhicule car la courbe n'est pas une droite passant par l'origine.</text:p>
      <text:p text:style-name="Text_20_body">2.a.</text:p>
      <text:p text:style-name="Text_20_body"><draw:frame draw:style-name="media" draw:name="0" text:anchor-type="as-char" draw:z-index="0" svg:width="18.997083333333cm" style:rel-width="100%" svg:height="16.721666666667cm" style:rel-height="scale"><draw:image xlink:href="Pictures/a8ad31316797300ac0633b4a37baaaeb.png" xlink:type="simple" xlink:show="embed" xlink:actuate="onLoad"/></draw:frame></text:p>
      <text:p text:style-name="Text_20_body">Sur le graphique, on lit 14m.</text:p>
      <text:p text:style-name="Text_20_body">2.b.</text:p>
      <text:p text:style-name="Text_20_body"><draw:frame draw:style-name="media" draw:name="1" text:anchor-type="as-char" draw:z-index="1" svg:width="18.997083333333cm" style:rel-width="100%" svg:height="16.721666666667cm" style:rel-height="scale"><draw:image xlink:href="Pictures/ce8b2e75d93ce3996940a49faad0b741.png" xlink:type="simple" xlink:show="embed" xlink:actuate="onLoad"/></draw:frame></text:p>
      <text:p text:style-name="Text_20_body">Le véhicule roule environ à 13,5 m/s</text:p>
      <text:p text:style-name="Text_20_body">3.a.</text:p>
      <text:p text:style-name="Text_20_body">La distance d'arrêt est de 14m.</text:p>
      <text:p text:style-name="Text_20_body">b.</text:p>
      <text:p text:style-name="Text_20_body">La vitesse est de 15,8m/s environ.</text:p>
      <text:h text:style-name="Heading_20_2" text:outline-level="2"><text:bookmark-start text:name="__RefHeading___physique_3"/><text:bookmark-start text:name="physique"/>Physique<text:bookmark-end text:name="__RefHeading___physique_3"/><text:bookmark-end text:name="physique"/></text:h>
      <text:p text:style-name="Text_20_body">1. D<text:span text:style-name="sub">r</text:span> = 8m</text:p>
      <text:p text:style-name="Text_20_body">D<text:span text:style-name="sub">f</text:span> = 6m</text:p>
      <text:p text:style-name="Text_20_body">D<text:span text:style-name="sub">a</text:span> = D<text:span text:style-name="sub">r</text:span> + D<text:span text:style-name="sub">f</text:span> = 8 + 6 = 14m</text:p>
      <text:p text:style-name="Text_20_body">A 50km/h, D<text:span text:style-name="sub">a</text:span> = 14+16 = 30m, ce qui est plus de 2 fois plus long qu'à 30km/h. Il est normal qu'on roule à 30km/h devant un collège.</text:p>
      <text:p text:style-name="Text_20_body">2. </text:p>
      <text:p text:style-name="Text_20_body">Ec en J, m en kg et v en m/s</text:p>
      <text:p text:style-name="Text_20_body">50km/h = 14m/s</text:p>
      <text:p text:style-name="Text_20_body">L'énergie cinétique se transforme peu à peu en énergie thermique (les freins chauffent).</text:p>
      <text:p text:style-name="Text_20_body">3. Distance parcourue pendant 2s lorsqu'on roule à 130km/h = 36m/s</text:p>
      <text:p text:style-name="Text_20_body">d = v x t = 36 x 2 = 72m</text:p>
      <text:p text:style-name="Text_20_body">Longueur de 2 traits avec la séparation entre les 2 :</text:p>
      <text:p text:style-name="Text_20_body">38 + 14 + 38 = 90m.</text:p>
      <text:p text:style-name="Text_20_body">72m &lt; 90m donc il faut bien laisser 2 traits entre les 2 voitur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53:21</meta:creation-date>
    <dc:creator>Generated</dc:creator>
    <dc:date>2026-09-02T02::53:21</dc:date>
    <dc:language>en-US</dc:language>
    <meta:editing-cycles>1</meta:editing-cycles>
    <meta:editing-duration>PT0S</meta:editing-duration>
    <dc:title>brevet:2016_sujet_zero:correction</dc:title>
  </office:meta>
</office:document-meta>
</file>