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b6001e692a1813f989b35c864df0e.png"/>
  <manifest:file-entry manifest:media-type="image/png" manifest:full-path="Pictures/fbd20c09d283893509a00e14c03a58d0.png"/>
  <manifest:file-entry manifest:media-type="image/png" manifest:full-path="Pictures/57ee739b39fcc9a1e5ddfdbc15eb3b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6_sujet_zero_serie_pro:correction"/><text:bookmark-start text:name="__RefHeading___sujet_zero_serie_pro_-_correction_1"/><text:bookmark-start text:name="sujet_zero_serie_pro_-_correction"/>2016 - Sujet zéro série pro - Correction<text:bookmark-end text:name="__RefHeading___sujet_zero_serie_pro_-_correction_1"/><text:bookmark-end text:name="sujet_zero_serie_pro_-_correction"/></text:h>
      <text:p text:style-name="Text_20_body">4. Un signal utltrasonore a une fréquence très élevée, supérieure à 20 000Hz, inaudible par l'homme. Sa vitesse de déplacement est la même que celle d'un son audible, c'est à dire 340m/s.</text:p>
      <text:p text:style-name="Text_20_body">5.</text:p>
      <text:p text:style-name="Text_20_body"><draw:frame draw:style-name="media" draw:name="0" text:anchor-type="as-char" draw:z-index="0" svg:width="16.430625cm" svg:height="10.107083333333cm"><draw:image xlink:href="Pictures/1a8b6001e692a1813f989b35c864df0e.png" xlink:type="simple" xlink:show="embed" xlink:actuate="onLoad"/></draw:frame></text:p>
      <text:p text:style-name="Text_20_body">6. Il y a une relation de proportionnalité entre D et t car on obtient une droite qui passe par l'origine.</text:p>
      <text:p text:style-name="Text_20_body"><draw:frame draw:style-name="media" draw:name="1" text:anchor-type="as-char" draw:z-index="1" svg:width="16.430625cm" svg:height="10.107083333333cm"><draw:image xlink:href="Pictures/fbd20c09d283893509a00e14c03a58d0.png" xlink:type="simple" xlink:show="embed" xlink:actuate="onLoad"/></draw:frame></text:p>
      <text:p text:style-name="Text_20_body">7. t = 4ms</text:p>
      <text:p text:style-name="Text_20_body"><draw:frame draw:style-name="media" draw:name="2" text:anchor-type="as-char" draw:z-index="2" svg:width="16.430625cm" svg:height="10.107083333333cm"><draw:image xlink:href="Pictures/57ee739b39fcc9a1e5ddfdbc15eb3bf2.png" xlink:type="simple" xlink:show="embed" xlink:actuate="onLoad"/></draw:frame></text:p>
      <text:p text:style-name="Text_20_body">La distance D est de 0,67m environ.</text:p>
      <text:p text:style-name="Text_20_body">La hauteur d'eau est d'envrion 1,5 - 0.67 = 0.83 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6:39</meta:creation-date>
    <dc:creator>Generated</dc:creator>
    <dc:date>2026-09-01T22::16:39</dc:date>
    <dc:language>en-US</dc:language>
    <meta:editing-cycles>1</meta:editing-cycles>
    <meta:editing-duration>PT0S</meta:editing-duration>
    <dc:title>brevet:2016_sujet_zero_serie_pro:correction</dc:title>
  </office:meta>
</office:document-meta>
</file>