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ec670118e0568f07883b796f181a81.png"/>
  <manifest:file-entry manifest:media-type="image/png" manifest:full-path="Pictures/c9411ccbc4c1f644c15ecfde188a8494.png"/>
  <manifest:file-entry manifest:media-type="image/png" manifest:full-path="Pictures/bd88877cbda86b8037787095c31e064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6_sujet_zero_serie_pro"/><text:bookmark-start text:name="__RefHeading___sujet_zero_serie_pro_2016_1"/><text:bookmark-start text:name="sujet_zero_serie_pro_2016"/>Sujet zéro série pro 2016<text:bookmark-end text:name="__RefHeading___sujet_zero_serie_pro_2016_1"/><text:bookmark-end text:name="sujet_zero_serie_pro_2016"/></text:h>
      <text:p text:style-name="Text_20_body">:brevet:dnb_2017_sujet0_pro_mathssciences_mpcsvt_652262.pdf</text:p>
      <text:p text:style-name="Text_20_body">Pour la 1ère partie, voir ICI (il ya une petite différence avec les ions nitrates dans le tableau…)</text:p>
      <text:h text:style-name="Heading_20_2" text:outline-level="2"><text:bookmark-start text:name="__RefHeading___controle_du_niveau_d_eau_dans_une_citerne_de_recuperation_d_eau_de_pluie_2"/><text:bookmark-start text:name="controle_du_niveau_d_eau_dans_une_citerne_de_recuperation_d_eau_de_pluie"/>Contrôle du niveau d’eau dans une citerne de récupération d’eau de pluie<text:bookmark-end text:name="__RefHeading___controle_du_niveau_d_eau_dans_une_citerne_de_recuperation_d_eau_de_pluie_2"/><text:bookmark-end text:name="controle_du_niveau_d_eau_dans_une_citerne_de_recuperation_d_eau_de_pluie"/></text:h>
      <text:p text:style-name="Text_20_body">Une personne utilise un système à ultrasons pour contrôler le niveau d’eau dans sa citerne d’eau de pluie.</text:p>
      <text:p text:style-name="Text_20_body">On se propose d’illustrer le fonctionnement de ce système à ultrasons à l’aide d’une expérience de laboratoire.</text:p>
      <text:p text:style-name="Text_20_body">Pour étudier le principe de ce système à ultrasons, on utilise le dispositif expérimental décrit sur le schéma 1.</text:p>
      <text:p text:style-name="Text_20_body">Un émetteur envoie un signal ultrasonore qui est réfléchi par l’écran et renvoyé vers un récepteur. Un appareil mesure la durée de l’aller-retour t entre l’émission et la réception du signal ultrasonore. D est la distance entre le système à ultrasons et l’écran.</text:p>
      <text:p text:style-name="Text_20_body"><draw:frame draw:style-name="media" draw:name="0" text:anchor-type="as-char" draw:z-index="0" svg:width="15.875cm" svg:height="6.1647916666667cm"><draw:image xlink:href="Pictures/41ec670118e0568f07883b796f181a81.png" xlink:type="simple" xlink:show="embed" xlink:actuate="onLoad"/></draw:frame></text:p>
      <text:p text:style-name="Text_20_body">On obtient les résultats figurant sur l’<text:span text:style-name="Strong_20_Emphasis">annexe à rendre avec la copie</text:span> <text:span text:style-name="Strong_20_Emphasis">.</text:span></text:p>
      <text:p text:style-name="Text_20_body">4. Donner une propriété d’un signal ultrasonore.</text:p>
      <text:p text:style-name="Text_20_body">5. Entourer sur le graphique de l’<text:span text:style-name="Strong_20_Emphasis">annexe à rendre avec la copie</text:span> le point correspondant à la mesure réalisée pour D = 1,3 m.</text:p>
      <text:p text:style-name="Text_20_body">6. Indiquer, en justifiant la réponse, si la relation entre D et t est une relation de proportionnalité.</text:p>
      <text:p text:style-name="Text_20_body">7. Le contrôle du niveau de l’eau dans la citerne représentée sur le schéma 2 est effectué grâce à un système à ultrasons semblable à celui décrit ci-dessus, la surface de l’eau réfléchissant les ultrasons.</text:p>
      <text:p text:style-name="Text_20_body">La valeur mesurée de la durée de l’aller-retour t entre l’émission et la réception du signal ultrasonore est égale à 4 ms. À l’aide du graphique donné en annexe à rendre avec la copie, déterminer la hauteur d’eau dans la citerne.</text:p>
      <text:p text:style-name="Text_20_body">Les traits de construction seront laissés apparents sur l’annexe à rendre avec la copie.</text:p>
      <text:p text:style-name="Text_20_body"><draw:frame draw:style-name="media" draw:name="1" text:anchor-type="as-char" draw:z-index="1" svg:width="15.875cm" svg:height="12.276666666667cm"><draw:image xlink:href="Pictures/c9411ccbc4c1f644c15ecfde188a8494.png" xlink:type="simple" xlink:show="embed" xlink:actuate="onLoad"/></draw:frame></text:p>
      <text:h text:style-name="Heading_20_2" text:outline-level="2"><text:bookmark-start text:name="__RefHeading___annexe_3"/><text:bookmark-start text:name="annexe"/>ANNEXE<text:bookmark-end text:name="__RefHeading___annexe_3"/><text:bookmark-end text:name="annexe"/></text:h>
      <text:p text:style-name="Text_20_body"><draw:frame draw:style-name="media" draw:name="2" text:anchor-type="as-char" draw:z-index="2" svg:width="15.875cm" svg:height="8.6254166666667cm"><draw:image xlink:href="Pictures/bd88877cbda86b8037787095c31e064e.png" xlink:type="simple" xlink:show="embed" xlink:actuate="onLoad"/></draw:frame></text:p>
      <text:p text:style-name="Text_20_body">2016 - Sujet zéro série pro - 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0::08:41</meta:creation-date>
    <dc:creator>Generated</dc:creator>
    <dc:date>2026-09-02T10::08:41</dc:date>
    <dc:language>en-US</dc:language>
    <meta:editing-cycles>1</meta:editing-cycles>
    <meta:editing-duration>PT0S</meta:editing-duration>
    <dc:title>brevet:2016_sujet_zero_serie_pro</dc:title>
  </office:meta>
</office:document-meta>
</file>