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22ea6ca0287d2e6e2382605ea30302.png"/>
  <manifest:file-entry manifest:media-type="image/png" manifest:full-path="Pictures/e49d2406faad89a6a84f90bd52b080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merique_du_sud_septembre:correction"/><text:bookmark-start text:name="__RefHeading___amerique_du_sud_-_septembre_1"/><text:bookmark-start text:name="amerique_du_sud_-_septembre"/>2017 - Amérique du sud - Septembre<text:bookmark-end text:name="__RefHeading___amerique_du_sud_-_septembre_1"/><text:bookmark-end text:name="amerique_du_sud_-_septembre"/></text:h>
      <text:p text:style-name="Text_20_body">1. La puissance électrique nominale du thermoplongeur est de 240W. Une puissance s'exprime en Watt.</text:p>
      <text:p text:style-name="Text_20_body">2. </text:p>
      <text:p text:style-name="Text_20_body">E en J</text:p>
      <text:p text:style-name="Text_20_body">P en W : </text:p>
      <text:p text:style-name="Text_20_body">t en s : </text:p>
      <text:p text:style-name="Text_20_body">3.</text:p>
      <text:p text:style-name="Text_20_body"><draw:frame draw:style-name="media" draw:name="0" text:anchor-type="as-char" draw:z-index="0" svg:width="16.271875cm" svg:height="4.3920833333333cm"><draw:image xlink:href="Pictures/8f22ea6ca0287d2e6e2382605ea30302.png" xlink:type="simple" xlink:show="embed" xlink:actuate="onLoad"/></draw:frame></text:p>
      <text:p text:style-name="Text_20_body"><draw:frame draw:style-name="media" draw:name="1" text:anchor-type="as-char" draw:z-index="1" svg:width="16.483541666667cm" svg:height="4.3920833333333cm"><draw:image xlink:href="Pictures/e49d2406faad89a6a84f90bd52b080f5.png" xlink:type="simple" xlink:show="embed" xlink:actuate="onLoad"/></draw:frame></text:p>
      <text:p text:style-name="Text_20_body">4.</text:p>
      <text:p text:style-name="Text_20_body">La quantité d’eau à chauffer :<text:line-break/>
a. doit être identique pour les deux réchauds.<text:line-break/>
La température initiale de l’eau à chauffer :<text:line-break/>
c. doit être identique pour les deux réchauds.<text:line-break/>
La prise en compte de la durée du chauffage :<text:line-break/>
e. est nécessaire.<text:line-break/>
Le récipient contenant de l’eau :<text:line-break/>
g. doit être le même pour les deux réchauds.</text:p>
      <text:p text:style-name="Text_20_body"><text:line-break/>
5. Il y a plusieurs façons de faire…</text:p>
      <text:p text:style-name="Text_20_body">On prend un récipient avec 1kg d'eau à 20°C dedans. On chauffe l'eau jusqu'à 70°C et on chronomètre le temps mis pour atteindre cette température. On agite l'eau pour que la température soit homogène. Plus la durée de chauffage est petite, plus le réchaud est efficace.</text:p>
      <text:p text:style-name="Text_20_body">On prend récipient avec 1kg d'eau à 20°C dedans. On chauffe l'eau pendant 10min et on mesure la température finale. On agite l'eau pour que la température soit homogène. Plus la tempéature de chauffage est grande, plus le réchaud est efficace.</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42:05</meta:creation-date>
    <dc:creator>Generated</dc:creator>
    <dc:date>2026-09-01T22::42:05</dc:date>
    <dc:language>en-US</dc:language>
    <meta:editing-cycles>1</meta:editing-cycles>
    <meta:editing-duration>PT0S</meta:editing-duration>
    <dc:title>brevet:2017_amerique_du_sud_septembre:correction</dc:title>
  </office:meta>
</office:document-meta>
</file>