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24ad823d5ed27ff72e74f0ee096d18.png"/>
  <manifest:file-entry manifest:media-type="image/png" manifest:full-path="Pictures/56cb3c54d20deb3ee2f0c2a511d15769.png"/>
  <manifest:file-entry manifest:media-type="image/png" manifest:full-path="Pictures/9315ae67ce76593ebe9333bcaf7f96c6.png"/>
  <manifest:file-entry manifest:media-type="image/png" manifest:full-path="Pictures/b76138975e3ddf74d0e2517865490b46.png"/>
  <manifest:file-entry manifest:media-type="image/png" manifest:full-path="Pictures/2a17917a213ad61b6fbd4f90e0cb43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asie_pacifique"/><text:bookmark-start text:name="__RefHeading___asie_pacifique_1"/><text:bookmark-start text:name="asie_pacifique"/>Asie Pacifique<text:bookmark-end text:name="__RefHeading___asie_pacifique_1"/><text:bookmark-end text:name="asie_pacifique"/></text:h>
      <text:h text:style-name="Heading_20_2" text:outline-level="2"><text:bookmark-start text:name="__RefHeading___NoTitle_2"/><text:bookmark-start text:name="section"/><text:bookmark-end text:name="__RefHeading___NoTitle_2"/><text:bookmark-end text:name="section"/></text:h>
      <text:p text:style-name="Text_20_body">Sécurité dans l’habitat  =====</text:p>
      <text:p text:style-name="Text_20_body">Pour prévenir les intoxications domestiques, l’État encourage l’installation de détecteurs dans les habitations.</text:p>
      <text:h text:style-name="Heading_20_2" text:outline-level="2"><text:bookmark-start text:name="__RefHeading___NoTitle_3"/><text:bookmark-start text:name="section1"/><text:bookmark-end text:name="__RefHeading___NoTitle_3"/><text:bookmark-end text:name="section1"/></text:h>
      <text:p text:style-name="Text_20_body">Partie I – Détection de fumée  =====</text:p>
      <text:p text:style-name="Text_20_body">Les détecteurs de fumée à principe optique (document 1) sont très utilisés. Un signal d’alarme s’enclenche lorsque la photodiode présente dans la chambre optique reçoit de la lumière. Une photodiode est un composant électrique ayant la capacité de détecter une lumière et de la convertir en courant électrique.</text:p>
      <text:p text:style-name="Text_20_body">**
Document 1 : schéma en coupe et principe de fonctionnement d’un détecteur de fumée à principe optique **</text:p>
      <text:p text:style-name="Text_20_body"><draw:frame draw:style-name="media" draw:name="0" text:anchor-type="as-char" draw:z-index="0" svg:width="18.282708333333cm" style:rel-width="100%" svg:height="12.22375cm" style:rel-height="scale"><draw:image xlink:href="Pictures/5124ad823d5ed27ff72e74f0ee096d18.png" xlink:type="simple" xlink:show="embed" xlink:actuate="onLoad"/></draw:frame></text:p>
      <text:p text:style-name="Text_20_body">**Question 1 **:
Nommer la source primaire de lumière contenue dans un détecteur de fumée optique.</text:p>
      <text:p text:style-name="Text_20_body"><text:span text:style-name="Strong_20_Emphasis">Question 2</text:span> :
Expliquer pourquoi la photodiode détecte de la lumière en présence de fumée.</text:p>
      <text:h text:style-name="Heading_20_2" text:outline-level="2"><text:bookmark-start text:name="__RefHeading___NoTitle_4"/><text:bookmark-start text:name="section2"/><text:bookmark-end text:name="__RefHeading___NoTitle_4"/><text:bookmark-end text:name="section2"/></text:h>
      <text:p text:style-name="Text_20_body">Partie II – Détection de monoxyde de carbone  =====</text:p>
      <text:p text:style-name="Text_20_body">Les chaudières à gaz des habitations fonctionnent grâce à la combustion du gaz de ville, composé essentiellement de méthane de formule chimique CH &lt;font 8pt/inherit;;inherit;;inherit&gt;4&lt;/font&gt;
. Au cours de leur fonctionnement, ces chaudières peuvent s’encrasser. Cela provoque une combustion incomplète du méthane. Des fumées et des gaz nocifs sont alors produits, notamment le monoxyde de carbone. Ce gaz transparent, inodore et toxique est responsable chaque année d’une centaine de décès en France.</text:p>
      <text:p text:style-name="Text_20_body"><text:span text:style-name="Strong_20_Emphasis">Question 3</text:span> :
Parmi les propositions suivantes, recopier celle qui modélise la transformation chimique à l’origine de la formation de monoxyde de carbone dans une chaudière à gaz :</text:p>
      <text:p text:style-name="Text_20_body">Proposition 1 : &lt;font 14px/inherit;;inherit;;inherit&gt;CH<text:span text:style-name="sub">4</text:span> + 2 O<text:span text:style-name="sub">2</text:span>&lt;/font&gt; &lt;font 14px/inherit;;inherit;;inherit&gt;&lt;/font&gt;
–&gt;
CO<text:span text:style-name="sub">2</text:span></text:p>
      <text:p text:style-name="Text_20_body">+ 2 H &lt;sub&gt;
2 &lt;/sub&gt;
O</text:p>
      <text:p text:style-name="Text_20_body">&lt;font 14px/inherit;;inherit;;inherit&gt;Proposition 2 : 2 C + O<text:span text:style-name="sub">2</text:span>&lt;/font&gt;
–&gt;
2 CO</text:p>
      <text:p text:style-name="Text_20_body">&lt;font 14px/inherit;;inherit;;inherit&gt;Proposition 3 : 2 CH<text:span text:style-name="sub">4</text:span>&lt;/font&gt;
+ 3 O
<text:span text:style-name="sub">2</text:span>
–&gt;
4 H
<text:span text:style-name="sub">2</text:span> O + 2 CO  <text:line-break/>
<text:span text:style-name="Strong_20_Emphasis">Question 4</text:span> :
Pour prévenir le risque d’intoxication au monoxyde de carbone, on peut utiliser un détecteur spécifique. Il comporte un disque recouvert d’un gel. En présence de monoxyde de carbone, le gel s’assombrit et limite alors le passage de la lumière. L’alarme s’enclenche du fait de la diminution de l’éclairement.<text:line-break/>
On souhaite modéliser le fonctionnement d’un tel détecteur, en réalisant un dispositif expérimental. Trois montages expérimentaux différents sont proposés :</text:p>
      <text:p text:style-name="Text_20_body"><draw:frame draw:style-name="media" draw:name="1" text:anchor-type="as-char" draw:z-index="1" svg:width="15.425208333333cm" svg:height="8.2285416666667cm"><draw:image xlink:href="Pictures/56cb3c54d20deb3ee2f0c2a511d15769.png" xlink:type="simple" xlink:show="embed" xlink:actuate="onLoad"/></draw:frame></text:p>
      <text:p text:style-name="Text_20_body">L’alarme s’active lorsque le « circuit de contrôle » C détecte une diminution importante de l’intensité électrique dans le circuit.</text:p>
      <text:p text:style-name="Text_20_body">Choisir parmi les trois montages expérimentaux celui qui correspond le mieux au fonctionnement d’un détecteur à monoxyde de carbone à disque. Argumenter la réponse en exploitant les documents 2, 3 et 4.</text:p>
      <text:p text:style-name="Text_20_body">**
Document 2 : symbole des composants ** <text:line-break/>
<draw:frame draw:style-name="media" draw:name="2" text:anchor-type="as-char" draw:z-index="2" svg:width="17.806458333333cm" style:rel-width="100%" svg:height="2.8575cm" style:rel-height="scale"><draw:image xlink:href="Pictures/9315ae67ce76593ebe9333bcaf7f96c6.png" xlink:type="simple" xlink:show="embed" xlink:actuate="onLoad"/></draw:frame></text:p>
      <text:p text:style-name="Text_20_body">**
Document 3 : évolution de la résistance de la thermistance en fonction de la température ** <text:line-break/>
<draw:frame draw:style-name="media" draw:name="3" text:anchor-type="as-char" draw:z-index="3" svg:width="13.414375cm" svg:height="6.4822916666667cm"><draw:image xlink:href="Pictures/b76138975e3ddf74d0e2517865490b46.png" xlink:type="simple" xlink:show="embed" xlink:actuate="onLoad"/></draw:frame></text:p>
      <text:p text:style-name="Text_20_body">**
Document 4 : évolution de la résistance d’une photorésistance en fonction de l’éclairement ** <text:line-break/>
<draw:frame draw:style-name="media" draw:name="4" text:anchor-type="as-char" draw:z-index="4" svg:width="13.599583333333cm" svg:height="7.223125cm"><draw:image xlink:href="Pictures/2a17917a213ad61b6fbd4f90e0cb435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0::33:05</meta:creation-date>
    <dc:creator>Generated</dc:creator>
    <dc:date>2026-09-02T00::33:05</dc:date>
    <dc:language>en-US</dc:language>
    <meta:editing-cycles>1</meta:editing-cycles>
    <meta:editing-duration>PT0S</meta:editing-duration>
    <dc:title>brevet:2017_asie_pacifique</dc:title>
  </office:meta>
</office:document-meta>
</file>