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brevet:2017_centres_etrangers:correction"/>&lt;font inherit/inherit;;inherit;;inherit&gt;1.1&lt;/font&gt;</text:p>
      <text:p text:style-name="Text_20_body">&lt;font inherit/inherit;;inherit;;inherit&gt;CKGE_TMP_i Dans l'équation de la réaction, C CKGE_TMP_i &lt;sub&gt; CKGE_TMP_i 6 CKGE_TMP_i &lt;/sub&gt; CKGE_TMP_i H CKGE_TMP_i &lt;sub&gt; CKGE_TMP_i 10 CKGE_TMP_i &lt;/sub&gt; CKGE_TMP_i O CKGE_TMP_i &lt;sub&gt; CKGE_TMP_i 5 CKGE_TMP_i &lt;/sub&gt; CKGE_TMP_i  et  CKGE_TMP_i  CKGE_TMP_i O CKGE_TMP_i &lt;sub&gt; CKGE_TMP_i 2 CKGE_TMP_i &lt;/sub&gt; CKGE_TMP_i  sont les formules chimiques des  CKGE_TMP_i  CKGE_TMP_i <text:span text:style-name="Strong_20_Emphasis">réactifs</text:span> CKGE_TMP_i  CKGE_TMP_i  . La  CKGE_TMP_i  CKGE_TMP_i <text:span text:style-name="Strong_20_Emphasis">molécule</text:span> CKGE_TMP_i  CKGE_TMP_i  0 CKGE_TMP_i &lt;sub&gt; CKGE_TMP_i 2 CKGE_TMP_i &lt;/sub&gt; CKGE_TMP_i  est composé (e) de deux  CKGE_TMP_i  CKGE_TMP_i <text:span text:style-name="Strong_20_Emphasis">atomes</text:span> CKGE_TMP_i  CKGE_TMP_i  d'oxygène. CKGE_TMP_i&lt;/font&gt;</text:p>
      <text:p text:style-name="Text_20_body">&lt;font inherit/inherit;;inherit;;inherit&gt;1,2, Lors de la combustion de la cellulose dans le dioxygène, le dioxygène est consommé car c'est un réactif.&lt;/font&gt;</text:p>
      <text:p text:style-name="Text_20_body">&lt;font inherit/inherit;;inherit;;inherit&gt;S'il n'y a pas de réactif, la réaction chimique ne peut pas avoir lieu.&lt;/font&gt;</text:p>
      <text:p text:style-name="Text_20_body">&lt;font inherit/inherit;;inherit;;inherit&gt;Il faut donc apporter constamment du dioxygène (6 molécules de dioxygène pour 1 de cellulose) pour que la réaction se déroule correctement.&lt;/font&gt;</text:p>
      <text:p text:style-name="Text_20_body">&lt;font inherit/inherit;;inherit;;inherit&gt;Le dioxygène provient de l'air qui en contient environ 20 %.&lt;/font&gt;</text:p>
      <text:p text:style-name="Text_20_body">&lt;font inherit/inherit;;inherit;;inherit&gt;2.&lt;/font&gt;</text:p>
      <text:p text:style-name="Text_20_body">&lt;font inherit/inherit;;inherit;;inherit&gt;E en kWh&lt;/font&gt;</text:p>
      <text:p text:style-name="Text_20_body">&lt;font inherit/inherit;;inherit;;inherit&gt;P en kW&lt;/font&gt;</text:p>
      <text:p text:style-name="Text_20_body">&lt;font inherit/inherit;;inherit;;inherit&gt;t en h&lt;/font&gt;</text:p>
      <text:p text:style-name="Text_20_body">&lt;font inherit/inherit;;inherit;;inherit&gt;donc&lt;/font&gt;</text:p>
      <text:p text:style-name="Text_20_body">&lt;font inherit/inherit;;inherit;;inherit&gt;La durée de fonctionnement est de 1 300h&lt;/font&gt;</text:p>
      <text:p text:style-name="Text_20_body">&lt;font inherit/inherit;;inherit;;inherit&gt;3.1&lt;/font&gt;</text:p>
      <text:p text:style-name="Text_20_body">&lt;font inherit/inherit;;inherit;;inherit&gt;L'énergie libérée diminue lorsque l'humidité augmente.&lt;/font&gt;</text:p>
      <text:p text:style-name="Text_20_body">&lt;font inherit/inherit;;inherit;;inherit&gt;3.2.&lt;/font&gt;</text:p>
      <text:p text:style-name="Text_20_body">&lt;font inherit/inherit;;inherit;;inherit&gt;On peut éliminer le parquet de charme traité car l'insecticide utilisé est nocif. Il peut y avoir un dégagement de vapeurs nocives lors de la combustion.&lt;/font&gt;</text:p>
      <text:p text:style-name="Text_20_body">&lt;font inherit/inherit;;inherit;;inherit&gt;A 20 % d'humidité le chêne est un meilleur choix par rapport au sapin car il libère plus d'énergie que le sapin pour la même masse de bois : 15 020kJ par rapport à 12 720kJ.&lt;/font&gt;</text:p>
      <text:p text:style-name="Text_20_body">&lt;font inherit/inherit;;inherit;;inherit&gt;Malheureusement le catalogue ne permet pas de se fournir en chêne avec un pourcentage d'humidité de 20 %.&lt;/font&gt;</text:p>
      <text:p text:style-name="Text_20_body">&lt;font inherit/inherit;;inherit;;inherit&gt;On remarque que l'énergie libérée est divisée par quand on passe de 20 % à 60 % d'humidité. Le chêne à 60 % d'humidité ne devrait pas fournir 15 020kJ mais plutôt environ  .&lt;/font&gt;</text:p>
      <text:p text:style-name="Text_20_body">&lt;font inherit/inherit;;inherit;;inherit&gt;Le sapin est donc le meilleur choix.&lt;/font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5::22:48</meta:creation-date>
    <dc:creator>Generated</dc:creator>
    <dc:date>2026-09-02T05::22:48</dc:date>
    <dc:language>en-US</dc:language>
    <meta:editing-cycles>1</meta:editing-cycles>
    <meta:editing-duration>PT0S</meta:editing-duration>
    <dc:title>brevet:2017_centres_etrangers:correction</dc:title>
  </office:meta>
</office:document-meta>
</file>