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cdf510664cb0e3bc25655919e909dd.png"/>
  <manifest:file-entry manifest:media-type="image/png" manifest:full-path="Pictures/207c527c4f7d290676092d5df23bd2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revet:2017_hydroliennes:correction"/>&lt;font inherit/inherit;;inherit;;inherit&gt;<text:span text:style-name="Strong_20_Emphasis">Correction</text:span>&lt;/font&gt;</text:p>
      <text:p text:style-name="Text_20_body">&lt;font inherit/inherit;;inherit;;inherit&gt;<text:span text:style-name="Strong_20_Emphasis">Question 1</text:span>&lt;/font&gt;</text:p>
      <text:p text:style-name="Text_20_body"><draw:frame draw:style-name="media" draw:name="0" text:anchor-type="as-char" draw:z-index="0" svg:width="18.89125cm" style:rel-width="100%" svg:height="12.012083333333cm" style:rel-height="scale"><draw:image xlink:href="Pictures/e3cdf510664cb0e3bc25655919e909dd.png" xlink:type="simple" xlink:show="embed" xlink:actuate="onLoad"/></draw:frame></text:p>
      <text:p text:style-name="Text_20_body">&lt;font inherit/inherit;;inherit;;inherit&gt;a. P = 1300W quand v = 2,0 m/s&lt;/font&gt;</text:p>
      <text:p text:style-name="Text_20_body">&lt;font inherit/inherit;;inherit;;inherit&gt;b. v = 2,75m/s quand P = 4000W&lt;/font&gt;</text:p>
      <text:p text:style-name="Text_20_body">&lt;font inherit/inherit;;inherit;;inherit&gt;c. Non car ce n'est pas une droite qui passe par l'origine&lt;/font&gt;</text:p>
      <text:p text:style-name="Text_20_body"><text:line-break/>
&lt;font inherit/inherit;;inherit;;inherit&gt;<text:span text:style-name="Strong_20_Emphasis">Question 2</text:span>&lt;/font&gt;</text:p>
      <text:p text:style-name="Text_20_body">&lt;font inherit/inherit;;inherit;;inherit&gt;Le Watt&lt;/font&gt;</text:p>
      <text:p text:style-name="Text_20_body"><text:line-break/>
&lt;font inherit/inherit;;inherit;;inherit&gt;<text:span text:style-name="Strong_20_Emphasis">Question 3</text:span>&lt;/font&gt;</text:p>
      <text:p text:style-name="Text_20_body"><draw:frame draw:style-name="media" draw:name="1" text:anchor-type="as-char" draw:z-index="1" svg:width="19.341041666667cm" style:rel-width="100%" svg:height="4.3391666666667cm" style:rel-height="scale"><draw:image xlink:href="Pictures/207c527c4f7d290676092d5df23bd203.png" xlink:type="simple" xlink:show="embed" xlink:actuate="onLoad"/></draw:frame></text:p>
      <text:p text:style-name="Text_20_body"><text:line-break/>
&lt;font inherit/inherit;;inherit;;inherit&gt;<text:span text:style-name="Strong_20_Emphasis">Question 4</text:span>&lt;/font&gt;</text:p>
      <text:p text:style-name="Text_20_body"><text:line-break/>
&lt;font inherit/inherit;;inherit;;inherit&gt;<text:span text:style-name="Strong_20_Emphasis">Question 5</text:span>&lt;/font&gt;</text:p>
      <text:p text:style-name="Text_20_body">&lt;font inherit/inherit;;inherit;;inherit&gt;E en J&lt;/font&gt;</text:p>
      <text:p text:style-name="Text_20_body">&lt;font inherit/inherit;;inherit;;inherit&gt;m en kg&lt;/font&gt;</text:p>
      <text:p text:style-name="Text_20_body">&lt;font inherit/inherit;;inherit;;inherit&gt;v en m/s&lt;/font&gt;</text:p>
      <text:p text:style-name="Text_20_body"><text:line-break/>
&lt;font inherit/inherit;;inherit;;inherit&gt;<text:span text:style-name="Strong_20_Emphasis">Question 6</text:span>&lt;/font&gt;</text:p>
      <text:p text:style-name="Text_20_body">&lt;font inherit/inherit;;inherit;;inherit&gt;On calcule 20 % de 12,5 GW :&lt;/font&gt;</text:p>
      <text:p text:style-name="Text_20_body">&lt;font inherit/inherit;;inherit;;inherit&gt;La puissance exploitable à partir des courants marins sur les côtes françaises&lt;/font&gt; &lt;font inherit/inherit;;inherit;;inherit&gt;est de 2,5GW.&lt;/font&gt;</text:p>
      <text:p text:style-name="Text_20_body"><text:line-break/>
&lt;font inherit/inherit;;inherit;;inherit&gt;<text:span text:style-name="Strong_20_Emphasis">Question 7</text:span>&lt;/font&gt;</text:p>
      <text:p text:style-name="Text_20_body">&lt;font inherit/inherit;;inherit;;inherit&gt;Calculons l'énergie cinétique de la masse d'eau traversant l'hydrolienne par seconde.&lt;/font&gt;</text:p>
      <text:p text:style-name="Text_20_body">&lt;font inherit/inherit;;inherit;;inherit&gt;Pour faire ce calcul, il nous faut la vitesse en m/s :&lt;/font&gt;</text:p>
      <text:p text:style-name="Text_20_body">&lt;font inherit/inherit;;inherit;;inherit&gt;Hydromer II : 1 tonne = 1000kg&lt;/font&gt;</text:p>
      <text:p text:style-name="Text_20_body">&lt;font inherit/inherit;;inherit;;inherit&gt;Seagen s : 5 tonnes = 5000kg&lt;/font&gt;</text:p>
      <text:p text:style-name="Text_20_body">&lt;font inherit/inherit;;inherit;;inherit&gt;Sabella : 10 tonnes = 10 000kg&lt;/font&gt;</text:p>
      <text:p text:style-name="Text_20_body">&lt;font inherit/inherit;;inherit;;inherit&gt;Il faut donc choisir la Sabella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05:20</meta:creation-date>
    <dc:creator>Generated</dc:creator>
    <dc:date>2026-09-02T11::05:20</dc:date>
    <dc:language>en-US</dc:language>
    <meta:editing-cycles>1</meta:editing-cycles>
    <meta:editing-duration>PT0S</meta:editing-duration>
    <dc:title>brevet:2017_hydroliennes:correction</dc:title>
  </office:meta>
</office:document-meta>
</file>