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mars:start"/><text:bookmark-start text:name="__RefHeading___quelques_caracteristiques_de_la_planete_mars_1"/><text:bookmark-start text:name="quelques_caracteristiques_de_la_planete_mars"/>Quelques caractéristiques de la planète Mars<text:bookmark-end text:name="__RefHeading___quelques_caracteristiques_de_la_planete_mars_1"/><text:bookmark-end text:name="quelques_caracteristiques_de_la_planete_mars"/></text:h>
      <text:p text:style-name="Text_20_body">Le robot Curiosity de la NASA est chargé d’analyser la planète Mars, appelé aussi planète Rouge.</text:p>
      <text:p text:style-name="Text_20_body">Le 6 août 2012, le robot Curiosity se posait sur Mars. Faire atterrir une telle masse (900 kg) sur Mars n’a pas été une mince affaire. En effet, sur les 14 missions  précédentes visant à poser un engin sur Mars, la moitié avait échoué. Les scientifiques qui ont tenté de poser des engins sur Mars devaient posséder des connaissances précises sur les caractéristiques physiques et géologiques de cette planète avant de tenter d’y poser un engin d’exploration.</text:p>
      <text:p text:style-name="Text_20_body">Ce sujet permettra de préciser quelques-unes de ces connaissances.</text:p>
      <text:p text:style-name="Text_20_body"><text:span text:style-name="Strong_20_Emphasis">Doc. 1    Quelques caractéristiques de Mars</text:span></text:p>
      <text:p text:style-name="Text_20_body">Masse : 6,39 x 10<text:span text:style-name="sup">23</text:span>  kg<text:line-break/>
Distance Mars – Soleil : 227,9 millions de kilomètres<text:line-break/>
Distance Terre – Mars : 76 000 000 km<text:line-break/>
Atmosphère de Mars : 96,0 % de dioxyde de carbone (CO<text:span text:style-name="sub">2</text:span>), 2,0 % d’argon (Ar) et  2,0 % de diazote (N<text:span text:style-name="sub">2</text:span>).</text:p>
      <text:p text:style-name="Text_20_body"><text:span text:style-name="Strong_20_Emphasis">Doc. 2    L’année-lumière</text:span> <text:line-break/>
L’année-lumière est égale à la distance parcourue par la lumière dans le vide pendant une durée de 1 an :<text:line-break/>
1 al = 9,46 x 10<text:span text:style-name="sup">12</text:span>  km.</text:p>
      <text:p text:style-name="Text_20_body"><text:span text:style-name="Strong_20_Emphasis">Doc. 3    Les étoiles et les galaxies</text:span> <text:line-break/>
Dans l’Univers, les galaxies sont regroupées en paquets par dizaines (voire bien plus), constituant ce qu’on appelle des « amas de galaxies ». Ces amas sont eux-mêmes reliés par un réseau de filaments qui lorsqu’ils se rencontrent, forment des « superamas » : les plus grandes structures de l’Univers. Ces ensembles vertigineux contiennent la quasi-totalité de la matière : celle qui forme les atomes constituant les planètes et les étoiles, mais également la très mystérieuse matière noire….<text:line-break/>
Notre superamas, baptisé Laniakea, un terme hawaïen qui signifie « horizon céleste immense », contient environ 100 000 grosses galaxies et près d’un million plus petites.<text:line-break/>
<text:span text:style-name="Emphasis">Source : sciencesetavenir.fr</text:span></text:p>
      <text:p text:style-name="Text_20_body"><text:span text:style-name="Strong_20_Emphasis">Doc. 4 Tests d’identification des ions</text:span></text:p>
      <table:table table:style-name="Table">
        <table:table-column/>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32:01</meta:creation-date>
    <dc:creator>Generated</dc:creator>
    <dc:date>2026-09-02T02::32:01</dc:date>
    <dc:language>en-US</dc:language>
    <meta:editing-cycles>1</meta:editing-cycles>
    <meta:editing-duration>PT0S</meta:editing-duration>
    <dc:title>brevet:2017_mars:start</dc:title>
  </office:meta>
</office:document-meta>
</file>