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0fdebad2266179b7aa5038d777ad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etropol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<text:line-break/>Nom de la centrale</text:p>
          </table:table-cell>
          <table:table-cell office:value-type="string" table:style-name="tableheader">
            <text:p text:style-name="Table_20_Heading"> <text:line-break/>Source(s) d’énergie utilisée</text:p>
          </table:table-cell>
          <table:table-cell office:value-type="string" table:style-name="tableheader">
            <text:p text:style-name="Table_20_Heading"> <text:line-break/>Source d’énergie renouvelable ou non</text:p>
          </table:table-cell>
          <table:table-cell office:value-type="string" table:style-name="tableheader">
            <text:p text:style-name="Table_20_Heading"> <text:line-break/>Dégage ou ne dégage pas de fumées lors de son utilisation</text:p>
          </table:table-cell>
        </table:table-row>
        <table:table-row>
          <table:table-cell office:value-type="string" table:style-name="tableheader">
            <text:p text:style-name="Table_20_Heading"> <text:line-break/>Thermique à flamme</text:p>
          </table:table-cell>
          <table:table-cell office:value-type="string" table:style-name="tablecell">
            <text:p text:style-name="tablealignleft"> <text:line-break/>Pétrole <text:line-break/>  <text:line-break/>Gaz naturel <text:line-break/> <text:line-break/>Charbon</text:p>
          </table:table-cell>
          <table:table-cell office:value-type="string" table:style-name="tablecell">
            <text:p text:style-name="tablealignleft"> <text:line-break/>Non</text:p>
          </table:table-cell>
          <table:table-cell office:value-type="string" table:style-name="tablecell">
            <text:p text:style-name="tablealignleft"> <text:line-break/>Dégage des fumées.</text:p>
          </table:table-cell>
        </table:table-row>
        <table:table-row>
          <table:table-cell office:value-type="string" table:style-name="tableheader">
            <text:p text:style-name="Table_20_Heading"> <text:line-break/>Géothermique</text:p>
          </table:table-cell>
          <table:table-cell office:value-type="string" table:style-name="tablecell">
            <text:p text:style-name="tablealignleft"> <text:line-break/>La chaleur de la Terre</text:p>
          </table:table-cell>
          <table:table-cell office:value-type="string" table:style-name="tablecell">
            <text:p text:style-name="tablealignleft"> <text:line-break/>Oui</text:p>
          </table:table-cell>
          <table:table-cell office:value-type="string" table:style-name="tablecell">
            <text:p text:style-name="tablealignleft"> <text:line-break/>Ne dégage pas de fumées.</text:p>
          </table:table-cell>
        </table:table-row>
      </table:table>
      <text:p text:style-name="Text_20_body">2.</text:p>
      <text:p text:style-name="Text_20_body"><draw:frame draw:style-name="media" draw:name="0" text:anchor-type="as-char" draw:z-index="0" svg:width="18.997083333333cm" style:rel-width="100%" svg:height="15.345833333333cm" style:rel-height="scale"><draw:image xlink:href="Pictures/350fdebad2266179b7aa5038d777ad33.png" xlink:type="simple" xlink:show="embed" xlink:actuate="onLoad"/></draw:frame></text:p>
      <text:p text:style-name="Text_20_body">3.a. Le dioxyde de carbone est les gaz à effet de serre produit.</text:p>
      <text:p text:style-name="Text_20_body">3.b.1.</text:p>
      <text:p text:style-name="Text_20_body">D'après l'équation bilan de la réaction chimique, il faut 2 molécules de dioxygène pour 1 molécule de méthane : ** 1** CH&lt;font 8pt/inherit;;inherit;;inherit&gt;<text:span text:style-name="sub">4</text:span>&lt;/font&gt; + <text:span text:style-name="Strong_20_Emphasis">2</text:span> O&lt;font 8pt/inherit;;inherit;;inherit&gt;<text:span text:style-name="sub">2</text:span>&lt;/font&gt; → CO&lt;font 8pt/inherit;;inherit;;inherit&gt;<text:span text:style-name="sub">2</text:span>&lt;/font&gt; + 2 H<text:span text:style-name="sub">&lt;font 8pt/inherit;;inherit;;inherit&gt;2&lt;/font&gt;</text:span>  O</text:p>
      <text:p text:style-name="Text_20_body">Il faut donc 2 fois plus de molécule de dioxygène que de méthane : </text:p>
      <text:p text:style-name="Text_20_body">3.b.2. D'après l'équation bilan de la réaction chimique, il se forme 1 molécule de dioxyde de carbone quand 1 molécule de méthane est consommée : ** 1** CH&lt;font 8pt/inherit;;inherit;;inherit&gt;<text:span text:style-name="sub">4</text:span>&lt;/font&gt; + 2 O&lt;font 8pt/inherit;;inherit;;inherit&gt;<text:span text:style-name="sub">2</text:span>&lt;/font&gt; → <text:span text:style-name="Strong_20_Emphasis">1</text:span> CO&lt;font 8pt/inherit;;inherit;;inherit&gt;<text:span text:style-name="sub">2</text:span>&lt;/font&gt; + 2 H<text:span text:style-name="sub">&lt;font 8pt/inherit;;inherit;;inherit&gt;2&lt;/font&gt;</text:span>  O</text:p>
      <text:p text:style-name="Text_20_body">Il se forme autant de molécule de dioxyde carbone que de molécules de méthane consommées : </text:p>
      <text:p text:style-name="Text_20_body">4.a.</text:p>
      <text:p text:style-name="Text_20_body">Centrale géothermique :</text:p>
      <text:p text:style-name="Text_20_body">E = 7 500 000 MWh</text:p>
      <text:p text:style-name="Text_20_body">t = 6820h</text:p>
      <text:p text:style-name="Text_20_body">E en MWh</text:p>
      <text:p text:style-name="Text_20_body">t en h</text:p>
      <text:p text:style-name="Text_20_body">P en MW</text:p>
      <text:p text:style-name="Text_20_body">La puissance électrique du réacteur de centrale géothermique est équivalente à celle du réacteur de centrale thermique à flamme.</text:p>
      <text:p text:style-name="Text_20_body">4.b.</text:p>
      <text:p text:style-name="Text_20_body">- pas de gaz à effet de serre rejeté</text:p>
      <text:p text:style-name="Text_20_body">- énergie renouvelable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48:11</meta:creation-date>
    <dc:creator>Generated</dc:creator>
    <dc:date>2026-09-02T06::48:11</dc:date>
    <dc:language>en-US</dc:language>
    <meta:editing-cycles>1</meta:editing-cycles>
    <meta:editing-duration>PT0S</meta:editing-duration>
    <dc:title>brevet:2017_metropole:correction</dc:title>
  </office:meta>
</office:document-meta>
</file>