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60dffaa0d776dad96dc3222ab5b960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7_metropole_serie_agricole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1.1. Le vent</text:p>
      <text:p text:style-name="Text_20_body">1.2. Source d'énergie renouvelable.</text:p>
      <text:p text:style-name="Text_20_body">1.3. Le déplacement de l'eau dans les centrales hydroélectriques</text:p>
      <text:p text:style-name="Text_20_body">1.4.</text:p>
      <text:p text:style-name="Text_20_body"><draw:frame draw:style-name="media" draw:name="0" text:anchor-type="as-char" draw:z-index="0" svg:width="15.875cm" svg:height="6.746875cm"><draw:image xlink:href="Pictures/260dffaa0d776dad96dc3222ab5b960c.png" xlink:type="simple" xlink:show="embed" xlink:actuate="onLoad"/></draw:frame></text:p>
      <text:p text:style-name="Text_20_body">1.5. L'alternateur</text:p>
      <text:p text:style-name="Text_20_body">1.6. Le rendement permet savoir si un alternateur est performant ou pas.</text:p>
      <text:p text:style-name="Text_20_body">Un rendement de 100% veut dire qu'on récupère 100Wh d'énergie électrique quand on donne 100Wh d'énergie mécanique. Ce cas est impossible : il y a toujours des pertes.</text:p>
      <text:p text:style-name="Text_20_body">A. Cas impossible, on récupère plus d'énergie électrique qu'on en fournit à l'alternateur.</text:p>
      <text:p text:style-name="Text_20_body">B. Cela correspond à un rendement de 35kWh sur 100kWh, ce qui fait 35%</text:p>
      <text:p text:style-name="Text_20_body">C. Si on a 35kWh de perdu sous forme d'énergie thermique, on a donc produit 100-35 = 65kWh d'énergie électrique</text:p>
      <text:p text:style-name="Text_20_body">D: Cas impossible.</text:p>
      <text:p text:style-name="Text_20_body">2.1. Le watt</text:p>
      <text:p text:style-name="Text_20_body">2.2. E = 90 000 kWh en t = 24h</text:p>
      <text:p text:style-name="Text_20_body">E en kWh</text:p>
      <text:p text:style-name="Text_20_body">t en h</text:p>
      <text:p text:style-name="Text_20_body">P en kW</text:p>
      <text:p text:style-name="Text_20_body">Seule une éolienne offshore a une puissance suffisante pour couvrir les besoins de cette commune car Poff &gt; 3750 k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44:43</meta:creation-date>
    <dc:creator>Generated</dc:creator>
    <dc:date>2026-09-02T04::44:43</dc:date>
    <dc:language>en-US</dc:language>
    <meta:editing-cycles>1</meta:editing-cycles>
    <meta:editing-duration>PT0S</meta:editing-duration>
    <dc:title>brevet:2017_metropole_serie_agricole:correction</dc:title>
  </office:meta>
</office:document-meta>
</file>