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6ab32e0a48a80ce52f79ae20be961f.png"/>
  <manifest:file-entry manifest:media-type="image/png" manifest:full-path="Pictures/75d98314d428fe3c6359f1e26437d3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polynesi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Na<text:span text:style-name="sup">+</text:span>  et Cl<text:span text:style-name="sup">-</text:span>  sont des ions.</text:p>
      <text:p text:style-name="Text_20_body">1.2.</text:p>
      <text:p text:style-name="Text_20_body">On met de l'eau de mer dans un tube à essai. On rajoute quelques gouttes de nitrate d'argent.</text:p>
      <text:p text:style-name="Text_20_body">Si l'ion chlorure est présent, on obtient un précipité blanc sinon pas de changement.<text:line-break/>
<draw:frame draw:style-name="media" draw:name="0" text:anchor-type="as-char" draw:z-index="0" svg:width="10.900833333333cm" svg:height="6.4029166666667cm"><draw:image xlink:href="Pictures/5c6ab32e0a48a80ce52f79ae20be961f.png" xlink:type="simple" xlink:show="embed" xlink:actuate="onLoad"/></draw:frame></text:p>
      <text:p text:style-name="Text_20_body">2.1.</text:p>
      <text:p text:style-name="Text_20_body">1. Energie cinétique (mécanique)</text:p>
      <text:p text:style-name="Text_20_body">2. énergie électrique</text:p>
      <text:p text:style-name="Text_20_body">2.2. On voit que l'énergie produite est non nulle au dessus de 5 noeuds.</text:p>
      <text:p text:style-name="Text_20_body">2.3. Pour l'éclairage :</text:p>
      <text:p text:style-name="Text_20_body">P = 20W</text:p>
      <text:p text:style-name="Text_20_body">t = 12h</text:p>
      <text:p text:style-name="Text_20_body">P en W</text:p>
      <text:p text:style-name="Text_20_body">t en h</text:p>
      <text:p text:style-name="Text_20_body">E en Wh</text:p>
      <text:p text:style-name="Text_20_body">3. En 24h, on consomme 2200 + 60 + 40 = 2300Wh</text:p>
      <text:p text:style-name="Text_20_body"><draw:frame draw:style-name="media" draw:name="1" text:anchor-type="as-char" draw:z-index="1" svg:width="15.875cm" svg:height="8.5195833333333cm"><draw:image xlink:href="Pictures/75d98314d428fe3c6359f1e26437d313.png" xlink:type="simple" xlink:show="embed" xlink:actuate="onLoad"/></draw:frame></text:p>
      <text:p text:style-name="Text_20_body">Pour produire 2300Wh, il faut avoir une vitesse de 8 noeuds minim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8:39</meta:creation-date>
    <dc:creator>Generated</dc:creator>
    <dc:date>2026-09-02T09::18:39</dc:date>
    <dc:language>en-US</dc:language>
    <meta:editing-cycles>1</meta:editing-cycles>
    <meta:editing-duration>PT0S</meta:editing-duration>
    <dc:title>brevet:2017_polynesie:correction</dc:title>
  </office:meta>
</office:document-meta>
</file>