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b2259cc2d9f560fda8fa9cec61c1cf.png"/>
  <manifest:file-entry manifest:media-type="image/png" manifest:full-path="Pictures/8e1ec37e96452e5c70c0ea446ce7659b.png"/>
  <manifest:file-entry manifest:media-type="image/png" manifest:full-path="Pictures/d4b6b6d738119955370b8c0fe8c77031.png"/>
  <manifest:file-entry manifest:media-type="image/png" manifest:full-path="Pictures/e8e144b19dc3eae40258ddbc2731ec6f.png"/>
  <manifest:file-entry manifest:media-type="image/png" manifest:full-path="Pictures/9ee7c219f83bfa5613865bd7befebc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polynesie"/><text:bookmark-start text:name="__RefHeading___polynesie_1"/><text:bookmark-start text:name="polynesie"/>Polynésie<text:bookmark-end text:name="__RefHeading___polynesie_1"/><text:bookmark-end text:name="polynesie"/></text:h>
      <text:p text:style-name="Text_20_body">**
Voyage à bord d'un voilier écologique **</text:p>
      <text:p text:style-name="Text_20_body">Le propriétaire d'un voilier écologique a fait le choix d'utiliser un hydrogénérateur pour alimenter son bateau en électricité.</text:p>
      <text:p text:style-name="Text_20_body">Cet hydrogénérateur permet d'alimenter : le dessalinisateur, le système de navigation, l'ensemble des éclairages du bateau.</text:p>
      <text:p text:style-name="Text_20_body">**
1. Le dessalinisateur (7,5 points) **À bord, le dessalinisateur permet de transformer l'eau de mer en eau douce. L'eau de mer contient les espèces chimiques de formule Na<text:span text:style-name="sup">+</text:span>  et Cl<text:span text:style-name="sup">-</text:span>  .</text:p>
      <text:p text:style-name="Text_20_body">1.1. Indiquer la nature des espèces chimiques de formule Na<text:span text:style-name="sup">+</text:span>  et Cl<text:span text:style-name="sup">-</text:span> , en choisissant parmi les termes suivants :
atome, ion, molécule.</text:p>
      <text:p text:style-name="Text_20_body"><draw:frame draw:style-name="media" draw:name="0" text:anchor-type="as-char" draw:z-index="0" svg:width="18.89125cm" style:rel-width="100%" svg:height="6.4029166666667cm" style:rel-height="scale"><draw:image xlink:href="Pictures/9ab2259cc2d9f560fda8fa9cec61c1cf.png" xlink:type="simple" xlink:show="embed" xlink:actuate="onLoad"/></draw:frame></text:p>
      <text:p text:style-name="Text_20_body">1.2. À l'aide du
document 1,
décrire la mise en oeuvre d'un test simple permettant de détecter la présence de l'espèce chimique Cl - dans l'eau de mer et indiquer le résultat attendu. Il est possible de faire un schéma.</text:p>
      <text:p text:style-name="Text_20_body">**
2. L'hydrogénérateur (10 points) **</text:p>
      <text:p text:style-name="Text_20_body"><draw:frame draw:style-name="media" draw:name="1" text:anchor-type="as-char" draw:z-index="1" svg:width="4.8154166666667cm" style:rel-width="100%" svg:height="3.2279166666667cm" style:rel-height="scale"><draw:image xlink:href="Pictures/8e1ec37e96452e5c70c0ea446ce7659b.png" xlink:type="simple" xlink:show="embed" xlink:actuate="onLoad"/></draw:frame></text:p>
      <text:p text:style-name="Text_20_body">L'hydrogénérateur est constitué d'une hélice reliée à un alternateur.</text:p>
      <text:p text:style-name="Text_20_body">L'hélice est mise en mouvement par le déplacement d'eau et elle entraîne un alternateur grâce auquel les circuits électriques du voilier sont alimentés.</text:p>
      <text:p text:style-name="Text_20_body"><draw:frame draw:style-name="media" draw:name="2" text:anchor-type="as-char" draw:z-index="2" svg:width="9.04875cm" style:rel-width="100%" svg:height="5.3445833333333cm" style:rel-height="scale"><draw:image xlink:href="Pictures/d4b6b6d738119955370b8c0fe8c77031.png" xlink:type="simple" xlink:show="embed" xlink:actuate="onLoad"/></draw:frame></text:p>
      <text:p text:style-name="Text_20_body">2.2. L'énergie électrique produite par l'hydrogénérateur dépend de la vitesse de navigation du voilier. <text:line-break/>
<draw:frame draw:style-name="media" draw:name="3" text:anchor-type="as-char" draw:z-index="3" svg:width="18.679583333333cm" style:rel-width="100%" svg:height="10.027708333333cm" style:rel-height="scale"><draw:image xlink:href="Pictures/e8e144b19dc3eae40258ddbc2731ec6f.png" xlink:type="simple" xlink:show="embed" xlink:actuate="onLoad"/></draw:frame></text:p>
      <text:p text:style-name="Text_20_body">À l'aide du
document 2,
indiquer à partir de quelle vitesse de navigation du voilier, en noeuds, l'hydrogénérateur produit de l'énergie électrique.</text:p>
      <text:p text:style-name="Text_20_body">2.3. L'énergie électrique consommée dépend de la puissance des appareils et de leur durée d'utilisation.</text:p>
      <text:p text:style-name="Text_20_body"><draw:frame draw:style-name="media" draw:name="4" text:anchor-type="as-char" draw:z-index="4" svg:width="19.896666666667cm" style:rel-width="100%" svg:height="7.540625cm" style:rel-height="scale"><draw:image xlink:href="Pictures/9ee7c219f83bfa5613865bd7befebc02.png" xlink:type="simple" xlink:show="embed" xlink:actuate="onLoad"/></draw:frame></text:p>
      <text:p text:style-name="Text_20_body">//
Rappel : 1 wattheure (Wh) est l'énergie consommée par un appareil d'une puissance de 1 W pendant une heure. //</text:p>
      <text:p text:style-name="Text_20_body"><text:line-break/>
&lt;font 11pt/inherit;;inherit;;inherit&gt;Montrer que l'énergie E1 consommée par l'éclairage du bateau sur une plage horaire de 24h<text:line-break/>
est de 240 Wh.&lt;/font&gt;</text:p>
      <text:p text:style-name="Text_20_body">3. Autonomie énergétique (5 points)</text:p>
      <text:p text:style-name="Text_20_body">&lt;font 11pt/inherit;;inherit;;inherit&gt;À l'aide des&lt;/font&gt;
documents 2 et 3  &lt;font 11pt/inherit;;inherit;;inherit&gt;et du résultat de la question 2.3, déterminer la vitesse en noeuds à partir de laquelle le voilier doit naviguer pour produire l'énergie totale consommée par le bateau sur une plage horaire de 24h.&lt;/font&gt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8:30</meta:creation-date>
    <dc:creator>Generated</dc:creator>
    <dc:date>2026-09-02T00::28:30</dc:date>
    <dc:language>en-US</dc:language>
    <meta:editing-cycles>1</meta:editing-cycles>
    <meta:editing-duration>PT0S</meta:editing-duration>
    <dc:title>brevet:2017_polynesie</dc:title>
  </office:meta>
</office:document-meta>
</file>