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b37e7f46a033e59d2bdcb4344274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polynesie_serie_pro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Symbole chimique</text:p>
          </table:table-cell>
          <table:table-cell office:value-type="string" table:style-name="tableheader">
            <text:p text:style-name="Table_20_Heading">numéro atomique</text:p>
          </table:table-cell>
        </table:table-row>
        <table:table-row>
          <table:table-cell office:value-type="string" table:style-name="tablecell">
            <text:p text:style-name="tablealignleft">potassium</text:p>
          </table:table-cell>
          <table:table-cell office:value-type="string" table:style-name="tablecell">
            <text:p text:style-name="tablealignleft">K</text:p>
          </table:table-cell>
          <table:table-cell office:value-type="string" table:style-name="tablecell">
            <text:p text:style-name="tablealignleft">19</text:p>
          </table:table-cell>
        </table:table-row>
        <table:table-row>
          <table:table-cell office:value-type="string" table:style-name="tablecell">
            <text:p text:style-name="tablealignleft">sodium</text:p>
          </table:table-cell>
          <table:table-cell office:value-type="string" table:style-name="tablecell">
            <text:p text:style-name="tablealignleft">Na</text:p>
          </table:table-cell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>
            <text:p text:style-name="tablealignleft">magnésium</text:p>
          </table:table-cell>
          <table:table-cell office:value-type="string" table:style-name="tablecell">
            <text:p text:style-name="tablealignleft">Mg</text:p>
          </table:table-cell>
          <table:table-cell office:value-type="string" table:style-name="tablecell">
            <text:p text:style-name="tablealignleft">12</text:p>
          </table:table-cell>
        </table:table-row>
      </table:table>
      <text:p text:style-name="Text_20_body">2.</text:p>
      <text:p text:style-name="Text_20_body">a. Avec papier pH :</text:p>
      <text:p text:style-name="Text_20_body">- papier pH</text:p>
      <text:p text:style-name="Text_20_body">- verre de montre sur lequel on pose le papier pH</text:p>
      <text:p text:style-name="Text_20_body">- agitateur pour déposer goutte de substance</text:p>
      <text:p text:style-name="Text_20_body">- bécher pour recevoir la substance</text:p>
      <text:p text:style-name="Text_20_body">Avec pHmètre :</text:p>
      <text:p text:style-name="Text_20_body">- pHmètre</text:p>
      <text:p text:style-name="Text_20_body">- bécher</text:p>
      <text:p text:style-name="Text_20_body">b.</text:p>
      <text:p text:style-name="Text_20_body"><draw:frame draw:style-name="media" draw:name="0" text:anchor-type="as-char" draw:z-index="0" svg:width="10.742083333333cm" svg:height="6.9585416666667cm"><draw:image xlink:href="Pictures/deb37e7f46a033e59d2bdcb4344274bd.png" xlink:type="simple" xlink:show="embed" xlink:actuate="onLoad"/></draw:frame></text:p>
      <text:p text:style-name="Text_20_body">c. Comme le pH est inférieur à 7, l'eau de coco est acide.</text:p>
      <text:p text:style-name="Text_20_body">3.</text:p>
      <text:p text:style-name="Text_20_body">a. ions hydrogène H<text:span text:style-name="sup">+</text:span></text:p>
      <text:p text:style-name="Text_20_body">b. Lorsqu'on met de l'acide en contact avec de l'aluminium, l'aluminium réagit avec l'acide.<text:line-break/>
L'aluminium est un réactif donc il va être consommé. Il peut se former des trous dans la gourde.</text:p>
      <text:p text:style-name="Text_20_body">L'ion hydrogène, responsable de l'acidité va être consommé aussi car c'est un réactif. L'eau de coco va être moins acide.</text:p>
      <text:p text:style-name="Text_20_body">Il se forme un gaz : le dihydrogène qui est inflammable.</text:p>
      <text:p text:style-name="Text_20_body">Il se forme aussi des ions aluminium, très mauvais à la santé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8:22</meta:creation-date>
    <dc:creator>Generated</dc:creator>
    <dc:date>2026-09-01T19::58:22</dc:date>
    <dc:language>en-US</dc:language>
    <meta:editing-cycles>1</meta:editing-cycles>
    <meta:editing-duration>PT0S</meta:editing-duration>
    <dc:title>brevet:2017_polynesie_serie_pro:correction</dc:title>
  </office:meta>
</office:document-meta>
</file>