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937fd02b9371e864d92c512601de72.png"/>
  <manifest:file-entry manifest:media-type="image/png" manifest:full-path="Pictures/176d1a53dee7cb67093fb5a090e95f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polynesie_serie_pro"/><text:bookmark-start text:name="__RefHeading___polynesie_serie_pro_1"/><text:bookmark-start text:name="polynesie_serie_pro"/>Polynésie série pro<text:bookmark-end text:name="__RefHeading___polynesie_serie_pro_1"/><text:bookmark-end text:name="polynesie_serie_pro"/></text:h>
      <text:p text:style-name="Text_20_body">L’eau de coco est populaire chez les sportifs car elle contient :</text:p>
      <text:p text:style-name="Text_20_body">&lt;font 11pt/inherit;;inherit;;inherit&gt;-&lt;/font&gt;
Des minéraux tels que le potassium, le sodium, le magnésium, perdus en grande quantité par les sportifs pendant l’effort.</text:p>
      <text:p text:style-name="Text_20_body">&lt;font 11pt/inherit;;inherit;;inherit&gt;-&lt;/font&gt;
Des vitamines.</text:p>
      <text:p text:style-name="Text_20_body">- Très peu de calories.</text:p>
      <text:p text:style-name="Text_20_body">1-
En vous aidant de l’extrait du tableau périodique ci-dessous, indiquer sur votre copie, le nom de deux minéraux présents dans l’eau de coco ainsi que le symbole chimique et le numéro atomique correspondant</text:p>
      <text:p text:style-name="Text_20_body"><draw:frame draw:style-name="media" draw:name="0" text:anchor-type="as-char" draw:z-index="0" svg:width="17.118541666667cm" style:rel-width="100%" svg:height="8.4402083333333cm" style:rel-height="scale"><draw:image xlink:href="Pictures/99937fd02b9371e864d92c512601de72.png" xlink:type="simple" xlink:show="embed" xlink:actuate="onLoad"/></draw:frame></text:p>
      <text:p text:style-name="Text_20_body">2-
Le pH de l’eau de coco est un critère important pour s’assurer de sa qualité.</text:p>
      <text:p text:style-name="Text_20_body">a-
Indiquer le matériel nécessaire pour mesurer un pH.</text:p>
      <text:p text:style-name="Text_20_body">b-
On récupère l’eau d’une noix de coco dans un bécher. Proposer un protocole expérimental pour mesurer le pH de cette eau.</text:p>
      <text:p text:style-name="Text_20_body">c-
Le pH mesuré est égal à 5. Préciser si cette eau de coco est acide, basique ou neutre. Justifier la réponse.</text:p>
      <text:p text:style-name="Text_20_body">3-
Une eau de coco de bonne qualité est légèrement acide.</text:p>
      <text:p text:style-name="Text_20_body">a-
Indiquer quels sont les ions responsables de l’acidité d’une solution.</text:p>
      <text:p text:style-name="Text_20_body">b-
En utilisant vos connaissances ou le schéma ci-contre, expliquer pourquoi il est préférable pour un sportif de transporter l’eau de coco dans une gourde en plastique, plutôt que dans une gourde en aluminium.</text:p>
      <text:p text:style-name="Text_20_body"><draw:frame draw:style-name="media" draw:name="1" text:anchor-type="as-char" draw:z-index="1" svg:width="5.08cm" style:rel-width="100%" svg:height="6.6410416666667cm" style:rel-height="scale"><draw:image xlink:href="Pictures/176d1a53dee7cb67093fb5a090e95fe2.png" xlink:type="simple" xlink:show="embed" xlink:actuate="onLoad"/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20:12</meta:creation-date>
    <dc:creator>Generated</dc:creator>
    <dc:date>2026-09-01T23::20:12</dc:date>
    <dc:language>en-US</dc:language>
    <meta:editing-cycles>1</meta:editing-cycles>
    <meta:editing-duration>PT0S</meta:editing-duration>
    <dc:title>brevet:2017_polynesie_serie_pro</dc:title>
  </office:meta>
</office:document-meta>
</file>