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3ef675af4204db1359a2e258a24eb4.png"/>
  <manifest:file-entry manifest:media-type="image/png" manifest:full-path="Pictures/de24570db0f62adbcdbffa445178aee8.png"/>
  <manifest:file-entry manifest:media-type="image/png" manifest:full-path="Pictures/adac03d429f2372b43ee0cd5565f92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amerique_du_nord"/><text:bookmark-start text:name="__RefHeading___amerique_du_nord_1"/><text:bookmark-start text:name="amerique_du_nord"/>2018 Amérique du Nord<text:bookmark-end text:name="__RefHeading___amerique_du_nord_1"/><text:bookmark-end text:name="amerique_du_nord"/></text:h>
      <text:p text:style-name="Text_20_body">&lt;font inherit/inherit;;inherit;;inherit&gt;CKGE_TMP_i Toute réponse, même incomplète, montrant la démarche de recherche du candidat sera prise en compte dans la notation.  CKGE_TMP_i&lt;/font&gt;</text:p>
      <text:p text:style-name="Text_20_body">&lt;font inherit/inherit;;inherit;;inherit&gt;**Conservation du lait **&lt;/font&gt;</text:p>
      <text:p text:style-name="Text_20_body">&lt;font inherit/inherit;;inherit;;inherit&gt;Source de calcium et de vitamines, le lait est un aliment complet, mais c’est un produit fragile.&lt;/font&gt;</text:p>
      <text:p text:style-name="Text_20_body">&lt;font inherit/inherit;;inherit;;inherit&gt;Dès la traite, on instaure une&lt;/font&gt; chaîne du froid pour le conserver.** **</text:p>
      <text:p text:style-name="Text_20_body"><text:line-break/>
&lt;font inherit/inherit;;inherit;;inherit&gt;**Partie 1. Étude physico-chimique d’un lait **&lt;/font&gt;</text:p>
      <text:p text:style-name="Text_20_body"><text:line-break/>
Le lait est un mélange (émulsion) de matières grasses (lipides) dans l’eau.</text:p>
      <text:p text:style-name="Text_20_body"><text:span text:style-name="Strong_20_Emphasis">Document 1</text:span> : caractéristiques du lait étudié</text:p>
      <text:p text:style-name="Text_20_body">&lt;font inherit/inherit;;inherit;;inherit&gt;CKGE_TMP_i Les masses de constituants sont données pour&lt;/font&gt;//<text:span text:style-name="Emphasis"><text:span text:style-name="Strong_20_Emphasis">100 g de lait</text:span> /</text:span>/.//</text:p>
      <text:p text:style-name="Text_20_body"><draw:frame draw:style-name="media" draw:name="0" text:anchor-type="as-char" draw:z-index="0" svg:width="23.680208333333cm" style:rel-width="100%" svg:height="15.319375cm" style:rel-height="scale"><draw:image xlink:href="Pictures/143ef675af4204db1359a2e258a24eb4.png" xlink:type="simple" xlink:show="embed" xlink:actuate="onLoad"/></draw:frame></text:p>
      <text:p text:style-name="Text_20_body">&lt;font inherit/inherit;;inherit;;inherit&gt;CKGE_TMP_i * Pour information, plus l’activité biologique est proche de 1, plus le risque de développement de micro-organismes est élevé.&lt;/font&gt;//</text:p>
      <text:p text:style-name="Text_20_body">&lt;font inherit/inherit;;inherit;;inherit&gt;<text:span text:style-name="Strong_20_Emphasis">Question 1</text:span>&lt;/font&gt; <text:span text:style-name="Strong_20_Emphasis">:</text:span> indiquer la composition atomique de la molécule de lactose.</text:p>
      <text:p text:style-name="Text_20_body">&lt;font inherit/inherit;;inherit;;inherit&gt;<text:span text:style-name="Strong_20_Emphasis">Question 2</text:span>&lt;/font&gt; <text:span text:style-name="Strong_20_Emphasis">:</text:span> d’après la réglementation sanitaire européenne, la conservation des produits &lt;font inherit/inherit;;inherit;;inherit&gt;alimentaires est autorisée à température ambiante quand l’une des trois conditions suivantes est vérifiée :&lt;/font&gt;</text:p>
      <text:p text:style-name="Text_20_body">&lt;font inherit/inherit;;inherit;;inherit&gt;- activité biologique &lt; 0,91 ;&lt;/font&gt;</text:p>
      <text:p text:style-name="Text_20_body">&lt;font inherit/inherit;;inherit;;inherit&gt;- pH &lt; 4,5 ;&lt;/font&gt;</text:p>
      <text:p text:style-name="Text_20_body">&lt;font inherit/inherit;;inherit;;inherit&gt;- activité biologique &lt; 0,95 et pH &lt; 5,2.&lt;/font&gt;</text:p>
      <text:p text:style-name="Text_20_body">&lt;font inherit/inherit;;inherit;;inherit&gt;Expliquer pourquoi le lait étudié doit être conservé au froid.&lt;/font&gt;</text:p>
      <text:p text:style-name="Text_20_body">&lt;font inherit/inherit;;inherit;;inherit&gt;<text:span text:style-name="Strong_20_Emphasis">Question 3</text:span>&lt;/font&gt; <text:span text:style-name="Strong_20_Emphasis">:</text:span> la poudre de lait est fabriquée en évaporant totalement l’eau contenue dans le &lt;font inherit/inherit;;inherit;;inherit&gt;lait&lt;/font&gt;</text:p>
      <text:p text:style-name="Text_20_body">&lt;font inherit/inherit;;inherit;;inherit&gt;<text:span text:style-name="Strong_20_Emphasis">3.1.</text:span>&lt;/font&gt; Déterminer la masse de poudre de lait qu’il est possible d’obtenir à partir d’un kilogramme &lt;font inherit/inherit;;inherit;;inherit&gt;du lait étudié.&lt;/font&gt;</text:p>
      <text:p text:style-name="Text_20_body">&lt;font inherit/inherit;;inherit;;inherit&gt;<text:span text:style-name="Strong_20_Emphasis">3.2.</text:span>&lt;/font&gt; On fabrique de la poudre de lait à partir d’un litre du lait étudié. Expliquer sans calcul si &lt;font inherit/inherit;;inherit;;inherit&gt;la masse de poudre de lait obtenue est inférieure, identique ou supérieure à la valeur trouvée à la question 3.1.&lt;/font&gt;</text:p>
      <text:p text:style-name="Text_20_body">&lt;font inherit/inherit;;inherit;;inherit&gt;**Partie 2. Analyse du lactosérum **&lt;/font&gt;</text:p>
      <text:p text:style-name="Text_20_body">&lt;font inherit/inherit;;inherit;;inherit&gt;L’une des méthodes les plus anciennes de&lt;/font&gt; conservation du lait est la fabrication de fromage.</text:p>
      <text:p text:style-name="Text_20_body">&lt;font inherit/inherit;;inherit;;inherit&gt;Le lait cru subit alors une chaîne de transformation (document 2). Il faut&lt;/font&gt; séparer la phase &lt;font inherit/inherit;;inherit;;inherit&gt;aqueuse du lait, appelée lactosérum, du caillé. Le caillé est ensuite traité séparément pour être transformé en fromage.&lt;/font&gt;</text:p>
      <text:p text:style-name="Text_20_body">&lt;font inherit/inherit;;inherit;;inherit&gt;<text:span text:style-name="Strong_20_Emphasis">Document 2 :</text:span> chaîne de transformation du lait cru&lt;/font&gt;</text:p>
      <text:p text:style-name="Text_20_body"><draw:frame draw:style-name="media" draw:name="1" text:anchor-type="as-char" draw:z-index="1" svg:width="24.4475cm" style:rel-width="100%" svg:height="11.932708333333cm" style:rel-height="scale"><draw:image xlink:href="Pictures/de24570db0f62adbcdbffa445178aee8.png" xlink:type="simple" xlink:show="embed" xlink:actuate="onLoad"/></draw:frame></text:p>
      <text:p text:style-name="Text_20_body">&lt;font inherit/inherit;;inherit;;inherit&gt;**Question 4 : **&lt;/font&gt;en exploitant le document 2, expliquer pourquoi on peut faire l’hypothèse que &lt;font inherit/inherit;;inherit;;inherit&gt;le lactosérum est acide.&lt;/font&gt;</text:p>
      <text:p text:style-name="Text_20_body">&lt;font inherit/inherit;;inherit;;inherit&gt;**Question 5 : **&lt;/font&gt;en utilisant le document 3, proposer un protocole expérimental permettant de &lt;font inherit/inherit;;inherit;;inherit&gt;prouver la présence d’ions chlorure dans le lactosérum. On pourra formuler la réponse sous forme de texte et/ou de schémas.&lt;/font&gt;</text:p>
      <text:p text:style-name="Text_20_body"><text:span text:style-name="Strong_20_Emphasis">Document 3 :</text:span> quelques tests d’identification d’ions</text:p>
      <text:p text:style-name="Text_20_body"><draw:frame draw:style-name="media" draw:name="2" text:anchor-type="as-char" draw:z-index="2" svg:width="24.235833333333cm" style:rel-width="100%" svg:height="4.7095833333333cm" style:rel-height="scale"><draw:image xlink:href="Pictures/adac03d429f2372b43ee0cd5565f9286.png" xlink:type="simple" xlink:show="embed" xlink:actuate="onLoad"/></draw:frame></text:p>
      <text:p text:style-name="Text_20_body">2018 Amérique du Nord - 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4:57</meta:creation-date>
    <dc:creator>Generated</dc:creator>
    <dc:date>2026-09-02T03::14:57</dc:date>
    <dc:language>en-US</dc:language>
    <meta:editing-cycles>1</meta:editing-cycles>
    <meta:editing-duration>PT0S</meta:editing-duration>
    <dc:title>brevet:2018_amerique_du_nord</dc:title>
  </office:meta>
</office:document-meta>
</file>