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bb415fc4a1a9a4f018cfd2558202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blanc_cafe:correction"/><text:bookmark-start text:name="__RefHeading___le_cafe_-_correction_1"/><text:bookmark-start text:name="le_cafe_-_correction"/>Le café  - correction<text:bookmark-end text:name="__RefHeading___le_cafe_-_correction_1"/><text:bookmark-end text:name="le_cafe_-_correction"/></text:h>
      <text:p text:style-name="Text_20_body">1) Elle est neutre et composé de plusieurs atomes donc c'est une molécule.</text:p>
      <text:p text:style-name="Text_20_body">2) C<text:span text:style-name="sub">8</text:span> H<text:span text:style-name="sub">10</text:span> N<text:span text:style-name="sub">4</text:span> O<text:span text:style-name="sub">2</text:span></text:p>
      <text:list text:style-name="List_20_1" text:continue-numbering="false">
        <text:list-item>
          <text:p text:style-name="List_20_1_Content_First"> 8 atomes de carbone</text:p>
        </text:list-item>
        <text:list-item>
          <text:p text:style-name="List_20_1_Content"> 10 atomes d'hydrogène</text:p>
        </text:list-item>
        <text:list-item>
          <text:p text:style-name="List_20_1_Content"> 4 atomes d'azote</text:p>
        </text:list-item>
        <text:list-item>
          <text:p text:style-name="List_20_1_Content_Last"> 2 atomes d'oxygène</text:p>
        </text:list-item>
      </text:list>
      <text:p text:style-name="Text_20_body">3) La caféine est une substance nocive, elle est mauvaise à la santé.</text:p>
      <text:p text:style-name="Text_20_body">4) Boissons énergisantes, cacao, thé.</text:p>
      <text:p text:style-name="Text_20_body">5)</text:p>
      <text:list text:style-name="List_20_1" text:continue-numbering="false">
        <text:list-item>
          <text:p text:style-name="List_20_1_Content_First"> 1 proton</text:p>
        </text:list-item>
        <text:list-item>
          <text:p text:style-name="List_20_1_Content"> 1-1=0 neutron</text:p>
        </text:list-item>
        <text:list-item>
          <text:p text:style-name="List_20_1_Content"> 1 nucléon</text:p>
        </text:list-item>
        <text:list-item>
          <text:p text:style-name="List_20_1_Content_Last"> 1 électron</text:p>
        </text:list-item>
      </text:list>
      <text:p text:style-name="Text_20_body">6) <draw:frame draw:style-name="media" draw:name="0" text:anchor-type="as-char" draw:z-index="0" svg:width="10.292291666667cm" svg:height="3.9158333333333cm"><draw:image xlink:href="Pictures/94bb415fc4a1a9a4f018cfd2558202cf.png" xlink:type="simple" xlink:show="embed" xlink:actuate="onLoad"/></draw:frame></text:p>
      <text:p text:style-name="Text_20_body">7) Il devient un ion H<text:span text:style-name="sup">+</text:span></text:p>
      <text:p text:style-name="Text_20_body">8) </text:p>
      <text:p text:style-name="Text_20_body">9) 5cL = 0,05L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olume en L</text:p>
          </table:table-cell>
          <table:table-cell office:value-type="string" table:style-name="tableheader">
            <text:p text:style-name="Table_20_Heading">masse en g</text:p>
          </table:table-cell>
        </table:table-row>
        <table:table-row>
          <table:table-cell office:value-type="string" table:style-name="tablecell">
            <text:p text:style-name="tablealignleft">1L</text:p>
          </table:table-cell>
          <table:table-cell office:value-type="string" table:style-name="tablecell">
            <text:p text:style-name="tablealignleft">2g</text:p>
          </table:table-cell>
        </table:table-row>
        <table:table-row>
          <table:table-cell office:value-type="string" table:style-name="tablecell">
            <text:p text:style-name="tablealignleft">0,05L</text:p>
          </table:table-cell>
          <table:table-cell office:value-type="string" table:style-name="tablecell">
            <text:p text:style-name="tablealignleft">?</text:p>
          </table:table-cell>
        </table:table-row>
      </table:table>
      <text:p text:style-name="Text_20_body"> de caféine dans un expresso.</text:p>
      <text:p text:style-name="Text_20_body">10) 0,1g = 100mg</text:p>
      <text:p text:style-name="Text_20_body">Il ne faut pas dépasser 400mg donc 4 expresso par jour.</text:p>
      <text:p text:style-name="Text_20_body">11) a) pH = 4 <text:line-break/>b) Il est acide <text:line-break/>c) coca cola <text:line-break/>d) il augmente jusqu'à 7 maximum <text:line-break/>e) Un pH mètre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02:06</meta:creation-date>
    <dc:creator>Generated</dc:creator>
    <dc:date>2026-09-02T01::02:06</dc:date>
    <dc:language>en-US</dc:language>
    <meta:editing-cycles>1</meta:editing-cycles>
    <meta:editing-duration>PT0S</meta:editing-duration>
    <dc:title>brevet:2018_brevet_blanc_cafe:correction</dc:title>
  </office:meta>
</office:document-meta>
</file>