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c4010e14490402a7236c4f8da866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blanc_iss_p79:correction"/><text:bookmark-start text:name="__RefHeading___voyage_dans_l_iss_1"/><text:bookmark-start text:name="voyage_dans_l_iss"/>Voyage dans l'ISS<text:bookmark-end text:name="__RefHeading___voyage_dans_l_iss_1"/><text:bookmark-end text:name="voyage_dans_l_iss"/></text:h>
      <text:h text:style-name="Heading_20_2" text:outline-level="2"><text:bookmark-start text:name="__RefHeading___le_mouvement_de_l_iss_2"/><text:bookmark-start text:name="le_mouvement_de_l_iss"/>Le mouvement de l'ISS<text:bookmark-end text:name="__RefHeading___le_mouvement_de_l_iss_2"/><text:bookmark-end text:name="le_mouvement_de_l_iss"/></text:h>
      <text:p text:style-name="Text_20_body">1. D'après le document 1, la vitesse est de 27 600km/h</text:p>
      <text:p text:style-name="Text_20_body">La forme de la trajectoire est un cercle.</text:p>
      <text:p text:style-name="Text_20_body">2. Le mouvement est circulaire uniforme.</text:p>
      <text:p text:style-name="Text_20_body">circulaire : la **trajectoire **est un cercle</text:p>
      <text:p text:style-name="Text_20_body">uniforme : la **vitesse **est constante</text:p>
      <text:p text:style-name="Text_20_body">3. a. Il est immobile par rapport à la station spatiale.</text:p>
      <text:p text:style-name="Text_20_body">b. Il est en mouvement dans le référentiel géocentrique (le centre de la Terre)</text:p>
      <text:p text:style-name="Text_20_body">Il est en mouvement dans le référentiel terrestre (le sol)</text:p>
      <text:p text:style-name="Text_20_body">Il est en mouvement dans le référentiel héliocentrique (le centre du Soleil)</text:p>
      <text:p text:style-name="Text_20_body">4. </text:p>
      <text:p text:style-name="Text_20_body">5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inute</text:p>
          </table:table-cell>
          <table:table-cell office:value-type="string" table:style-name="tableheader">
            <text:p text:style-name="Table_20_Heading">heure</text:p>
          </table:table-cell>
        </table:table-row>
        <table:table-row>
          <table:table-cell office:value-type="string" table:style-name="tablecell">
            <text:p text:style-name="tablealignleft">? min</text:p>
          </table:table-cell>
          <table:table-cell office:value-type="string" table:style-name="tablecell">
            <text:p text:style-name="tablealignleft">1,5344h</text:p>
          </table:table-cell>
        </table:table-row>
        <table:table-row>
          <table:table-cell office:value-type="string" table:style-name="tablecell">
            <text:p text:style-name="tablealignleft">60 min</text:p>
          </table:table-cell>
          <table:table-cell office:value-type="string" table:style-name="tablecell">
            <text:p text:style-name="tablealignleft">1h</text:p>
          </table:table-cell>
        </table:table-row>
      </table:table>
      <text:p text:style-name="Text_20_body"> environ</text:p>
      <text:h text:style-name="Heading_20_2" text:outline-level="2"><text:bookmark-start text:name="__RefHeading___forces_de_gravitation_3"/><text:bookmark-start text:name="forces_de_gravitation"/>Forces de gravitation<text:bookmark-end text:name="__RefHeading___forces_de_gravitation_3"/><text:bookmark-end text:name="forces_de_gravitation"/></text:h>
      <text:p text:style-name="Text_20_body">6. Quand la masse augmente, la force de gravitation augmente.</text:p>
      <text:p text:style-name="Text_20_body">Quand la distance augmente, la force de gravitation diminue.</text:p>
      <text:p text:style-name="Text_20_body">7. </text:p>
      <text:p text:style-name="Text_20_body">La force est représentée par un segment fléché de 3,5cm.</text:p>
      <text:p text:style-name="Text_20_body"><draw:frame draw:style-name="media" draw:name="0" text:anchor-type="as-char" draw:z-index="0" svg:width="17.039166666667cm" style:rel-width="100%" svg:height="13.705416666667cm" style:rel-height="scale"><draw:image xlink:href="Pictures/06c4010e14490402a7236c4f8da866dc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01:52</meta:creation-date>
    <dc:creator>Generated</dc:creator>
    <dc:date>2026-09-01T20::01:52</dc:date>
    <dc:language>en-US</dc:language>
    <meta:editing-cycles>1</meta:editing-cycles>
    <meta:editing-duration>PT0S</meta:editing-duration>
    <dc:title>brevet:2018_brevet_blanc_iss_p79:correction</dc:title>
  </office:meta>
</office:document-meta>
</file>