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132841e3e0983dbae35481caf47747.png"/>
  <manifest:file-entry manifest:media-type="image/png" manifest:full-path="Pictures/39a80c850089cc4a30ea91afafdcfe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la_transition_energetique:correction"/><text:bookmark-start text:name="__RefHeading___brevet_blanc_-_la_transition_energetique_-_correction_1"/><text:bookmark-start text:name="brevet_blanc_-_la_transition_energetique_-_correction"/>Brevet blanc - La transition énergétique - Correction<text:bookmark-end text:name="__RefHeading___brevet_blanc_-_la_transition_energetique_-_correction_1"/><text:bookmark-end text:name="brevet_blanc_-_la_transition_energetique_-_correction"/></text:h>
      <text:p text:style-name="Text_20_body">&lt;sub&gt;Version originale  &lt;/sub&gt;</text:p>
      <text:p text:style-name="Text_20_body">1.</text:p>
      <text:p text:style-name="Text_20_body"><draw:frame draw:style-name="media" draw:name="0" text:anchor-type="as-char" draw:z-index="0" svg:width="14.869583333333cm" svg:height="5.9953737418591cm"><draw:image xlink:href="Pictures/a9132841e3e0983dbae35481caf47747.png" xlink:type="simple" xlink:show="embed" xlink:actuate="onLoad"/></draw:frame></text:p>
      <text:p text:style-name="Text_20_body">ou</text:p>
      <text:p text:style-name="Text_20_body"><draw:frame draw:style-name="media" draw:name="1" text:anchor-type="as-char" draw:z-index="1" svg:width="18.415cm" style:rel-width="100%" svg:height="5.9974246771879cm" style:rel-height="scale"><draw:image xlink:href="Pictures/39a80c850089cc4a30ea91afafdcfe6d.png" xlink:type="simple" xlink:show="embed" xlink:actuate="onLoad"/></draw:frame></text:p>
      <text:p text:style-name="Text_20_body">2. La source d'énergie était le charbon. Maintenant, la centrale utilise le bois. On passe d'une énergie fossile (non renouvelable) à une énergie renouvelable.</text:p>
      <text:p text:style-name="Text_20_body">3. Le charbon n'est une énergie renouvelable. Dans un siècle, il n'y en aura plus. Il faut donc le remplacer par une énergie renouvelable comme le bois.</text:p>
      <text:p text:style-name="Text_20_body">Le bois est une énergie renouvelable car il se renouvelle en moins d'une vie humaine, c'est à dire 100ans.</text:p>
      <text:p text:style-name="Text_20_body">4.La combustion du carbone produit du dioxyde de carbone.</text:p>
      <text:p text:style-name="Text_20_body">5. C + O<text:span text:style-name="sub">2</text:span> –&gt; CO<text:span text:style-name="sub">2</text:span></text:p>
      <text:p text:style-name="Text_20_body">6. La combustion du bois produit du dioxyde de carbone, tout comme le charbon.</text:p>
      <text:p text:style-name="Text_20_body">Par contre, ce dioxyde de carbone va être absorbé par les arbres lorsqu'ils poussent, lors de la photosynthèse.</text:p>
      <text:p text:style-name="Text_20_body">Le bilan carbone semble être nul puisque le dioxyde de carbone produit est ensuite absorbé.</text:p>
      <text:p text:style-name="Text_20_body">Malheureusement, il faut prendre en compte le fait qu'exploiter le bois et le transporter vers la centrale électrique demande l'utilisation de pétrole :</text:p>
      <text:p text:style-name="Text_20_body">- essence pour la tronçonneuse</text:p>
      <text:p text:style-name="Text_20_body">- essence pour le tracteur qui va sortir le bois de la forêt</text:p>
      <text:p text:style-name="Text_20_body">- essence/gasoil pour le transport par camion ou par bateau</text:p>
      <text:p text:style-name="Text_20_body">Au final, on ne peut pas se passer totalement d'une énergie non renouvelable comme le pétrole.</text:p>
      <text:p text:style-name="Text_20_body">Mais c'est un bon début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9:19</meta:creation-date>
    <dc:creator>Generated</dc:creator>
    <dc:date>2026-09-01T20::19:19</dc:date>
    <dc:language>en-US</dc:language>
    <meta:editing-cycles>1</meta:editing-cycles>
    <meta:editing-duration>PT0S</meta:editing-duration>
    <dc:title>brevet:2018_brevet_la_transition_energetique:correction</dc:title>
  </office:meta>
</office:document-meta>
</file>