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22c7bff8c6336dd91672a6a6042d1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centres_etrangers_2:correction"/><text:bookmark-start text:name="__RefHeading___centres_etrangers_2_1"/><text:bookmark-start text:name="centres_etrangers_2"/>2018- Centres étrangers 2<text:bookmark-end text:name="__RefHeading___centres_etrangers_2_1"/><text:bookmark-end text:name="centres_etrangers_2"/></text:h>
      <text:p text:style-name="Text_20_body">1.1 La chronophotographie montre que la poignée parcourt une même distance d pendant une même durée t. La vitesse  est donc constante.</text:p>
      <text:p text:style-name="Text_20_body">1.2. Le mouvement est rectiligne uniforme :</text:p>
      <text:p text:style-name="Text_20_body">- rectiligne car la trajectoire est une droite</text:p>
      <text:p text:style-name="Text_20_body">- uniforme car la vitesse est constante</text:p>
      <text:p text:style-name="Horizontal_20_Line"/>
      <text:p text:style-name="Text_20_body">2.1. L'atome dont le numéro atomique est 3 est le lithium. Son symbole est Li.</text:p>
      <text:p text:style-name="Text_20_body">2.2.</text:p>
      <text:p text:style-name="Text_20_body">Modèle 1 : il manque 1 charge négative (portée par un électron) pour que l'atome soit neutre.</text:p>
      <text:p text:style-name="Text_20_body">Modèle 2 : les charges - sont normalement autour du noyau qui, lui, porte des charges positives. Là c'est le contraire.</text:p>
      <text:p text:style-name="Text_20_body">Modèle 3 : il est correct car l'ensemble est neutre et les charges sont placées au bon endroit.</text:p>
      <text:p text:style-name="Text_20_body">2.3.</text:p>
      <text:p text:style-name="Text_20_body">1 : chimique</text:p>
      <text:p text:style-name="Text_20_body">2 : électrique</text:p>
      <text:p text:style-name="Text_20_body">2.4. Sous forme d'énergie thermique.</text:p>
      <text:p text:style-name="Horizontal_20_Line"/>
      <text:p text:style-name="Text_20_body">3.1.1.</text:p>
      <text:p text:style-name="Text_20_body"><draw:frame draw:style-name="media" draw:name="0" text:anchor-type="as-char" draw:z-index="0" svg:width="18.997083333333cm" style:rel-width="100%" svg:height="13.070416666667cm" style:rel-height="scale"><draw:image xlink:href="Pictures/5122c7bff8c6336dd91672a6a6042d1c.png" xlink:type="simple" xlink:show="embed" xlink:actuate="onLoad"/></draw:frame></text:p>
      <text:p text:style-name="Text_20_body">On lit P = 110W pour v = 12km/h</text:p>
      <text:p text:style-name="Text_20_body">3.1.2. </text:p>
      <text:p text:style-name="Text_20_body">3.1.3. Calculons l'énergie consommée par le gyropode pendant 6h.</text:p>
      <text:p text:style-name="Text_20_body">E en Wh</text:p>
      <text:p text:style-name="Text_20_body">P en Watt (W) : P = 110W</text:p>
      <text:p text:style-name="Text_20_body">t en heure (h) : t = 6h</text:p>
      <text:p text:style-name="Text_20_body">La batterie pouvant fournir une énergie de 680Wh, on peut utiliser le gyropode pendant 6h à 12km/h</text:p>
      <text:p text:style-name="Text_20_body">3.2.</text:p>
      <text:p text:style-name="Text_20_body">A 24km/h, la puissance est de P = 280W</text:p>
      <text:p text:style-name="Text_20_body">Avec la batterie de 680Wh, on peut rouler pendant :</text:p>
      <text:p text:style-name="Text_20_body">En 2,43h et en roulant à 24km/h, on peut parcourir la distance 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48:59</meta:creation-date>
    <dc:creator>Generated</dc:creator>
    <dc:date>2026-09-02T03::48:59</dc:date>
    <dc:language>en-US</dc:language>
    <meta:editing-cycles>1</meta:editing-cycles>
    <meta:editing-duration>PT0S</meta:editing-duration>
    <dc:title>brevet:2018_centres_etrangers_2:correction</dc:title>
  </office:meta>
</office:document-meta>
</file>