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0a6e041c4c4a8d820fc466fd3f2e662.png"/>
  <manifest:file-entry manifest:media-type="image/png" manifest:full-path="Pictures/015f02b77499a5de70c65eef5f512fe6.png"/>
  <manifest:file-entry manifest:media-type="image/png" manifest:full-path="Pictures/74c65085bd776cafcf16aa5d2fc77452.png"/>
  <manifest:file-entry manifest:media-type="image/png" manifest:full-path="Pictures/391f78c680c49927ba381005a40f2e03.png"/>
  <manifest:file-entry manifest:media-type="image/png" manifest:full-path="Pictures/2d59c2ef4dddb15750c1710a3e5e267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le_lancer_de_marteau:correction"/><text:bookmark-start text:name="__RefHeading___le_lancer_de_marteau_-_correction_1"/><text:bookmark-start text:name="le_lancer_de_marteau_-_correction"/>Le lancer de marteau - Correction<text:bookmark-end text:name="__RefHeading___le_lancer_de_marteau_-_correction_1"/><text:bookmark-end text:name="le_lancer_de_marteau_-_correction"/></text:h>
      <text:p text:style-name="Text_20_body"><draw:frame draw:style-name="media" draw:name="0" text:anchor-type="as-char" draw:z-index="0" svg:width="4.1010416666667cm" style:rel-width="100%" svg:height="3.4395833333333cm" style:rel-height="scale"><draw:image xlink:href="Pictures/f0a6e041c4c4a8d820fc466fd3f2e662.png" xlink:type="simple" xlink:show="embed" xlink:actuate="onLoad"/></draw:frame></text:p>
      <text:p text:style-name="Text_20_body"><draw:frame draw:style-name="media" draw:name="1" text:anchor-type="as-char" draw:z-index="1" svg:width="8.89cm" style:rel-width="100%" svg:height="11.43cm" style:rel-height="scale"><draw:image xlink:href="Pictures/015f02b77499a5de70c65eef5f512fe6.png" xlink:type="simple" xlink:show="embed" xlink:actuate="onLoad"/></draw:frame></text:p>
      <text:p text:style-name="Text_20_body"><text:span text:style-name="Emphasis">« Le lancer du marteau est une discipline de l'athlétisme, originaire d'anciennes pratiques celtes, qui consiste à lancer un boulet en acier de 16 livres anglaises (7,257 kg) pour les hommes et 4 kg pour les femmes, le plus loin possible. Le boulet est fixé à un câble en acier relié à une poignée, le tout mesurant 1 195 mm pour les femmes et 1 215 mm pour les hommes. Outre la longueur et le poids, la taille du boulet ainsi que la forme de la poignée sont réglementées.</text:span></text:p>
      <text:p text:style-name="Text_20_body"><text:span text:style-name="Emphasis">[…] Les records du monde du lancer du marteau sont actuellement détenus par l'Ukrainien Yuriy Sedykh, auteur de 86,74 m le 30 août 1986 à Stuttgart en Allemagne, et par la Polonaise Anita Włodarczyk, créditée de 82,98 m le 28 août 2016, à Varsovie, en Pologne. »</text:span></text:p>
      <text:p text:style-name="Text_20_body"><text:span text:style-name="Emphasis">https://www.wikipedia.org//</text:span></text:p>
      <text:p text:style-name="Text_20_body"><text:span text:style-name="Strong_20_Emphasis">Données :</text:span> <text:line-break/>
Masse du Soleil : </text:p>
      <text:p text:style-name="Text_20_body">Masse de la Terre : </text:p>
      <text:p text:style-name="Text_20_body">Distance Terre-Soleil : </text:p>
      <text:p text:style-name="Text_20_body">Intensité de la pesanteur sur Terre : </text:p>
      <text:p text:style-name="Text_20_body">Loi de gravitation universelle : </text:p>
      <text:p text:style-name="Text_20_body">Avec G = 6,67 x 10-11 SI (Système International d’unités)</text:p>
      <text:p text:style-name="Text_20_body">1. La grandeur physique qui s'exprime en kilogramme est la masse.</text:p>
      <text:p text:style-name="Text_20_body">2.</text:p>
      <text:p text:style-name="Text_20_body"><draw:frame draw:style-name="media" draw:name="2" text:anchor-type="as-char" draw:z-index="2" svg:width="16.1925cm" svg:height="16.298333333333cm"><draw:image xlink:href="Pictures/74c65085bd776cafcf16aa5d2fc77452.png" xlink:type="simple" xlink:show="embed" xlink:actuate="onLoad"/></draw:frame></text:p>
      <text:p text:style-name="Text_20_body">3. Après avoir écrit la relation liant le poids à la masse en précisant les unités, calculer le poids d’un boulet dans un marteau d’homme, sur la Terre.</text:p>
      <text:p text:style-name="Text_20_body">P en Newton (N)</text:p>
      <text:p text:style-name="Text_20_body">m en kilogramme (kg)</text:p>
      <text:p text:style-name="Text_20_body">g en newton par kilogramme (N/kg)</text:p>
      <text:p text:style-name="Text_20_body">4. point d'application : centre de gravité du boulet</text:p>
      <text:p text:style-name="Text_20_body">direction : verticale</text:p>
      <text:p text:style-name="Text_20_body">sens : vers le bas</text:p>
      <text:p text:style-name="Text_20_body">valeur : 71,1N</text:p>
      <text:p text:style-name="Text_20_body">5. Isaac Newton</text:p>
      <text:p text:style-name="Text_20_body">6. On fait une flèche de longueur :</text:p>
      <text:p text:style-name="Text_20_body"><draw:frame draw:style-name="media" draw:name="3" text:anchor-type="as-char" draw:z-index="3" svg:width="13.864166666667cm" svg:height="5.6885416666667cm"><draw:image xlink:href="Pictures/391f78c680c49927ba381005a40f2e03.png" xlink:type="simple" xlink:show="embed" xlink:actuate="onLoad"/></draw:frame></text:p>
      <text:p text:style-name="Text_20_body">7. </text:p>
      <text:p text:style-name="Text_20_body">NE PAS OUBLIER DE CONVERTIR LES km en m</text:p>
      <text:p text:style-name="Text_20_body"><draw:frame draw:style-name="media" draw:name="4" text:anchor-type="as-char" draw:z-index="4" svg:width="13.864166666667cm" svg:height="5.6885416666667cm"><draw:image xlink:href="Pictures/2d59c2ef4dddb15750c1710a3e5e2678.png" xlink:type="simple" xlink:show="embed" xlink:actuate="onLoad"/></draw:frame></text:p>
      <text:p text:style-name="Text_20_body">8. Le Soleil attire la Terre et l'empêche de partir de la même façon que la chaine retient le boulet.</text:p>
      <text:p text:style-name="Text_20_body">Le sens des deux forces est “vers le centre de la trajectoire circulaire”.</text:p>
      <text:p text:style-name="Text_20_body">La direction est la droite qui porte un rayon.</text:p>
      <text:p text:style-name="Text_20_body">9. Le boulet a une vitesse donc il a une énergie cinétique.</text:p>
      <text:p text:style-name="Text_20_body">Le boulet a une certaine hauteur par rapport au sol alors il a aussi de l'énergie potentielle.</text:p>
      <text:p text:style-name="Text_20_body">10. Un atome a une struture lacunaire, c'est à dire qu'il est composé principalement de vide. Le boulet étant constitué d'atomes, on peut dire qu'il est principalement constitué de vide.</text:p>
      <text:p text:style-name="Text_20_body">11. Un noyau d'atome est composé de protons et neutrons.</text:p>
      <text:p text:style-name="Text_20_body">12. Le numéro atomique d'un atome de fer est 26, ce qui signifie qu'il y a 26 protons qui portent une charge positive dans un atome de fer. Le fer étant neutre, il y a autant de chages positives que de charges négatives portées par les électrons.</text:p>
      <text:p text:style-name="Text_20_body">Il y a donc 26 électrons dans un atome de fer et ils portent une charge négative.</text:p>
      <text:p text:style-name="Text_20_body">13. Car il contient autant de charges positives que de charges négativ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58:22</meta:creation-date>
    <dc:creator>Generated</dc:creator>
    <dc:date>2026-09-01T19::58:22</dc:date>
    <dc:language>en-US</dc:language>
    <meta:editing-cycles>1</meta:editing-cycles>
    <meta:editing-duration>PT0S</meta:editing-duration>
    <dc:title>brevet:2018_le_lancer_de_marteau:correction</dc:title>
  </office:meta>
</office:document-meta>
</file>