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a6e041c4c4a8d820fc466fd3f2e662.png"/>
  <manifest:file-entry manifest:media-type="image/png" manifest:full-path="Pictures/015f02b77499a5de70c65eef5f512f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le_lancer_de_marteau"/><text:bookmark-start text:name="__RefHeading___le_lancer_de_marteau_1"/><text:bookmark-start text:name="le_lancer_de_marteau"/>Le lancer de marteau<text:bookmark-end text:name="__RefHeading___le_lancer_de_marteau_1"/><text:bookmark-end text:name="le_lancer_de_marteau"/></text:h>
      <text:p text:style-name="Text_20_body"><draw:frame draw:style-name="media" draw:name="0" text:anchor-type="as-char" draw:z-index="0" svg:width="4.1010416666667cm" style:rel-width="100%" svg:height="3.4395833333333cm" style:rel-height="scale"><draw:image xlink:href="Pictures/f0a6e041c4c4a8d820fc466fd3f2e662.png" xlink:type="simple" xlink:show="embed" xlink:actuate="onLoad"/></draw:frame></text:p>
      <text:p text:style-name="Text_20_body"><draw:frame draw:style-name="media" draw:name="1" text:anchor-type="as-char" draw:z-index="1" svg:width="8.89cm" style:rel-width="100%" svg:height="11.43cm" style:rel-height="scale"><draw:image xlink:href="Pictures/015f02b77499a5de70c65eef5f512fe6.png" xlink:type="simple" xlink:show="embed" xlink:actuate="onLoad"/></draw:frame></text:p>
      <text:p text:style-name="Text_20_body"><text:span text:style-name="Emphasis">« Le lancer du marteau est une discipline de l'athlétisme, originaire d'anciennes pratiques celtes, qui consiste à lancer un boulet en acier de 16 livres anglaises (7,257 kg) pour les hommes et 4 kg pour les femmes, le plus loin possible. Le boulet est fixé à un câble en acier relié à une poignée, le tout mesurant 1 195 mm pour les femmes et 1 215 mm pour les hommes. Outre la longueur et le poids, la taille du boulet ainsi que la forme de la poignée sont réglementées.<text:line-break/>
[…] Les records du monde du lancer du marteau sont actuellement détenus par l'Ukrainien Yuriy Sedykh, auteur de 86,74 m le 30 août 1986 à Stuttgart en Allemagne, et par la Polonaise Anita Włodarczyk, créditée de 82,98 m le 28 août 2016, à Varsovie, en Pologne. »<text:line-break/>
https://www.wikipedia.org//<text:line-break/>
Données :<text:line-break/>
Masse du Soleil : ${m}_{S} =2 × { 10} ^ {30} kg$</text:span></text:p>
      <text:p text:style-name="Text_20_body"><text:span text:style-name="Emphasis">Masse de la Terre : $</text:span>{m}_{T} =6 × {10} ^ {24} kg<text:span text:style-name="Emphasis">$</text:span></text:p>
      <text:p text:style-name="Text_20_body"><text:span text:style-name="Emphasis">Distance Terre-Soleil : $</text:span>{d}_{T-S} =150 × {10} ^ {6} km<text:span text:style-name="Emphasis">= ……………………….. m$</text:span></text:p>
      <text:p text:style-name="Text_20_body"><text:span text:style-name="Emphasis">Intensité de la pesanteur sur Terre : $</text:span>{g}_{T} =9,8 N/kg$</text:p>
      <text:p text:style-name="Text_20_body"><text:span text:style-name="Emphasis">Loi de gravitation universelle : $</text:span>{F}_{A/B} = G \times \frac// {m_A \times m_B} {d^2}$<text:line-break/>
Avec G = 6.67 x 10<text:span text:style-name="sup">-11</text:span>  SI (Système International d’unités) 1. L’indication « poids » utilisée dans le texte est incorrecte. Quel mot aurait dû être préféré ? Justifier.<text:line-break/>
2. On appelle marteau l’ensemble (boulet + câble + poignée). Dessiner le diagramme objet-interaction pour le boulet quand l’athlète le fait tourner comme sur le dessin en haut à droite.<text:line-break/>
3. Après avoir écrit la relation liant le poids à la masse en précisant les unités, calculer le poids d’un boulet dans un marteau d’homme, sur la Terre.<text:line-break/>
4. Indiquer les 4 caractéristiques du poids. Le mouvement du marteau autour du lanceur présente des points communs et des différences avec le mouvement de la Terre autour du Soleil.<text:line-break/>
6. Qui a établi la loi de gravitation universelle ?<text:line-break/>
7. La force exercée par le câble sur le boulet est d’environ .<text:line-break/>
Représenter cette force sur la photo de la situation 1 en justifiant la construction par un calcul (Echelle : 1 cm pour 400 N)<text:line-break/>
8. Calculer la force gravitationnelle exercée par le Soleil sur la Terre et la représenter sur le schéma de la situation 2 (sans utiliser d’échelle).<text:line-break/>
9. Quels points communs peut-on observer dans ces deux situations (en citer deux…) ?<text:line-break/>
10. Quelles formes d’énergie a le marteau en plein vol ? Justifier les réponses ! Le boulet est en fer. On considère donc qu’il est constitué de milliards de milliards de milliards d’atomes de fer. A partir des données et de vos connaissances, répondre aux questions suivantes :<text:line-break/>
11. Pourquoi pourrait-on aussi dire que le boulet est constitué de beaucoup de vide ?<text:line-break/>
12. Quels sont les deux sortes de particules qui composent le noyau d'un atome ?<text:line-break/>
13. Quel est le signe de la charge d'un électron et combien en possède un atome de fer ?<text:line-break/>
14. Pourquoi l’atome de fer n’est-il donc pas chargé ?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50:16</meta:creation-date>
    <dc:creator>Generated</dc:creator>
    <dc:date>2026-09-02T05::50:16</dc:date>
    <dc:language>en-US</dc:language>
    <meta:editing-cycles>1</meta:editing-cycles>
    <meta:editing-duration>PT0S</meta:editing-duration>
    <dc:title>brevet:2018_le_lancer_de_marteau</dc:title>
  </office:meta>
</office:document-meta>
</file>