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e88e04cd18e4d5aa19b0f09c2816f0.png"/>
  <manifest:file-entry manifest:media-type="image/png" manifest:full-path="Pictures/cfe4872d47526e6703d174c7329af3ce.png"/>
  <manifest:file-entry manifest:media-type="image/png" manifest:full-path="Pictures/aab127ca16335937b9dd6d284b5e42cf.png"/>
  <manifest:file-entry manifest:media-type="image/png" manifest:full-path="Pictures/c6fb86b6537469cd0b4be0132400c4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ve_vaisselle:correction"/><text:bookmark-start text:name="__RefHeading___le_lave-vaisselle_-_correction_1"/><text:bookmark-start text:name="le_lave-vaisselle_-_correction"/>Le lave-vaisselle - Correction<text:bookmark-end text:name="__RefHeading___le_lave-vaisselle_-_correction_1"/><text:bookmark-end text:name="le_lave-vaisselle_-_correction"/></text:h>
      <text:p text:style-name="Text_20_body"><text:span text:style-name="Strong_20_Emphasis">I. L’appareil électrique</text:span> <text:line-break/>
1. Ce sont les valeurs nominales. Pour que l'appareil fonctionne normalement, il faut qu'il y ait une tension de 230V à ses bornes.</text:p>
      <text:p text:style-name="Text_20_body">2 100 W : puissance nominale</text:p>
      <text:p text:style-name="Text_20_body">230 V : tension nominale</text:p>
      <text:p text:style-name="Text_20_body">50 Hz : fréquence nominale</text:p>
      <text:p text:style-name="Text_20_body"><text:line-break/>
2. Composant électrique qui permet de faire chauffer l’eau :</text:p>
      <text:p text:style-name="Text_20_body">résistance électrique <draw:frame draw:style-name="media" draw:name="0" text:anchor-type="as-char" draw:z-index="0" svg:width="3.81cm" style:rel-width="100%" svg:height="1.6933333333333cm" style:rel-height="scale"><draw:image xlink:href="Pictures/c2e88e04cd18e4d5aa19b0f09c2816f0.png" xlink:type="simple" xlink:show="embed" xlink:actuate="onLoad"/></draw:frame></text:p>
      <text:p text:style-name="Text_20_body">Composant électrique qui permet de faire tourner le tambour de la machine à laver</text:p>
      <text:p text:style-name="Text_20_body">Le moteur <draw:frame draw:style-name="media" draw:name="1" text:anchor-type="as-char" draw:z-index="1" svg:width="3.81cm" style:rel-width="100%" svg:height="1.6933333333333cm" style:rel-height="scale"><draw:image xlink:href="Pictures/cfe4872d47526e6703d174c7329af3ce.png" xlink:type="simple" xlink:show="embed" xlink:actuate="onLoad"/></draw:frame><text:line-break/>
Composant électrique permet de commander le passage du courant électrique</text:p>
      <text:p text:style-name="Text_20_body">L'interrupteur <draw:frame draw:style-name="media" draw:name="2" text:anchor-type="as-char" draw:z-index="2" svg:width="3.81cm" style:rel-width="100%" svg:height="1.6933333333333cm" style:rel-height="scale"><draw:image xlink:href="Pictures/aab127ca16335937b9dd6d284b5e42cf.png" xlink:type="simple" xlink:show="embed" xlink:actuate="onLoad"/></draw:frame></text:p>
      <text:p text:style-name="Text_20_body"><text:line-break/>
3. Pour que les tensions soient les mêmes, il faut que les dipôles soient branchés en dérivation. C'est la loi d'unicité de la tension.</text:p>
      <text:p text:style-name="Text_20_body"><text:line-break/>
4. <draw:frame draw:style-name="media" draw:name="3" text:anchor-type="as-char" draw:z-index="3" svg:width="7.3025cm" style:rel-width="100%" svg:height="5.794375cm" style:rel-height="scale"><draw:image xlink:href="Pictures/c6fb86b6537469cd0b4be0132400c4ab.png" xlink:type="simple" xlink:show="embed" xlink:actuate="onLoad"/></draw:frame></text:p>
      <text:p text:style-name="Text_20_body"><text:span text:style-name="Strong_20_Emphasis">II Le chauffage de l'eau :</text:span> <text:line-break/>
5. </text:p>
      <text:p text:style-name="Text_20_body">P est la puissance en Watt</text:p>
      <text:p text:style-name="Text_20_body">I est l'intensité en Ampère</text:p>
      <text:p text:style-name="Text_20_body">U est la tension en Volt</text:p>
      <text:p text:style-name="Text_20_body">6. </text:p>
      <text:p text:style-name="Text_20_body">7. Un fusible va fondre et ouvrir le circuit quand le courant dépasse la valeur limite indiquée dessus.</text:p>
      <text:p text:style-name="Text_20_body">Un fusible de 6A fondrait et ouvrirait le circuit même lors d'une utilisation normale. Il faut donc prendre le fusible dont la valeur limite est supérieure à l'intensité normale.</text:p>
      <text:p text:style-name="Text_20_body">On va prendre le fusible de 10A.</text:p>
      <text:p text:style-name="Text_20_body">Les autres sont aussi utilisables mais ils vont ouvrir le circuit en cas de courant électrique trop important, ce qui pourrait endommager l'appareil avant que la sécurité se déclenche.</text:p>
      <text:p text:style-name="Text_20_body"><text:line-break/>
8. Loi d'Ohm :</text:p>
      <text:p text:style-name="Text_20_body">Donc  environ</text:p>
      <text:p text:style-name="Text_20_body"><text:span text:style-name="Strong_20_Emphasis">III Sur une année :</text:span></text:p>
      <text:p text:style-name="Text_20_body">On s'intéresse à l'utilisation annuelle de l'appareil et au nombre de cycles de lavage effectués chaque année.</text:p>
      <text:p text:style-name="Text_20_body">Un compteur de consommation branché sur la résistance permet de savoir que la consommation d'énergie électrique annuelle de cette résistance est de 383 kWh.</text:p>
      <text:p text:style-name="Text_20_body">9. Les 2 valeurs communes à tous les appareils électriques de la maison sont 230V et 50Hz car ce sont les valeurs inscrites sur la prise électrique.</text:p>
      <text:p text:style-name="Text_20_body">230V : tensions aux bornes de la prise électrique</text:p>
      <text:p text:style-name="Text_20_body">50Hz : fréquence de la prise électrique</text:p>
      <text:p text:style-name="Text_20_body"><text:line-break/>
10. Calculons l'énergie consommée par cette résistance pendant 1 cycle de lavage :</text:p>
      <text:p text:style-name="Text_20_body">E en kWh</text:p>
      <text:p text:style-name="Text_20_body">P en kW</text:p>
      <text:p text:style-name="Text_20_body">t en h</text:p>
      <text:p text:style-name="Text_20_body">car </text:p>
      <text:p text:style-name="Text_20_body">Nombre de cycle par an pour avec une consommation de 383kWh :</text:p>
      <text:p text:style-name="Text_20_body"> cycles environ</text:p>
      <text:p text:style-name="Text_20_body">ce qui fait 1 lavage tous les</text:p>
      <text:p text:style-name="Text_20_body"> jours envir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9:11</meta:creation-date>
    <dc:creator>Generated</dc:creator>
    <dc:date>2026-09-02T06::59:11</dc:date>
    <dc:language>en-US</dc:language>
    <meta:editing-cycles>1</meta:editing-cycles>
    <meta:editing-duration>PT0S</meta:editing-duration>
    <dc:title>brevet:2018_le_lave_vaisselle:correction</dc:title>
  </office:meta>
</office:document-meta>
</file>