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5244db8543e8d33c146c4788ab7e8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8_polynesie_francaise_choisir_sa_voiture"/><text:bookmark-start text:name="__RefHeading___polynesie_francaise_-_choisir_sa_voiture_1"/><text:bookmark-start text:name="polynesie_francaise_-_choisir_sa_voiture"/>Polynésie française - Choisir sa voiture<text:bookmark-end text:name="__RefHeading___polynesie_francaise_-_choisir_sa_voiture_1"/><text:bookmark-end text:name="polynesie_francaise_-_choisir_sa_voiture"/></text:h>
      <text:p text:style-name="Text_20_body"><text:span text:style-name="sub">Version originale</text:span></text:p>
      <text:h text:style-name="Heading_20_2" text:outline-level="2"><text:bookmark-start text:name="__RefHeading___polynesie_francaise_-_choisir_sa_voiture_2"/><text:bookmark-start text:name="polynesie_francaise_-_choisir_sa_voiture1"/>Polynésie française - Choisir sa voiture<text:bookmark-end text:name="__RefHeading___polynesie_francaise_-_choisir_sa_voiture_2"/><text:bookmark-end text:name="polynesie_francaise_-_choisir_sa_voiture1"/></text:h>
      <text:p text:style-name="Text_20_body">On trouve désormais sur le marché des véhicules de type électrique, thermique ou hybride. Les véhicules hybrides associent deux types d’énergie.</text:p>
      <text:p text:style-name="Text_20_body">On s’intéresse à quelques caractéristiques techniques afin de pouvoir choisir le véhicule approprié en fonction de ses besoins.</text:p>
      <text:p text:style-name="Text_20_body"><text:span text:style-name="Strong_20_Emphasis">1. Les véhicules à moteur thermique (15 points)</text:span></text:p>
      <text:p text:style-name="Text_20_body">Les moteurs thermiques rejettent dans l’environnement différents gaz dont certains sont des gaz à effet de serre qui contribuent au réchauffement climatique.</text:p>
      <text:p text:style-name="Text_20_body">Lors de la combustion du carburant de formule chimique C7H16 en présence de dioxygène, un mélange de produits se forme, constitué d’eau et de dioxyde de carbone. Cette transformation chimique est modélisée par une réaction chimique d’équation :</text:p>
      <text:p text:style-name="Text_20_body">C<text:span text:style-name="sub">7</text:span>H<text:span text:style-name="sub">16</text:span> + 11 O<text:span text:style-name="sub">2</text:span> → 8 H<text:span text:style-name="sub">2</text:span>O + 7 CO<text:span text:style-name="sub">2</text:span></text:p>
      <text:p text:style-name="Text_20_body">1.1.La combustion du carburant</text:p>
      <text:p text:style-name="Text_20_body">1.1.1. Recopier les formules chimiques des réactifs intervenant dans la réaction.</text:p>
      <text:p text:style-name="Text_20_body">1.1.2. Donner le nom des atomes qui constituent les molécules des réactifs.</text:p>
      <text:p text:style-name="Text_20_body">1.1.3. Une transformation chimique s’interprète au niveau microscopique comme une</text:p>
      <text:p text:style-name="Text_20_body">redistribution des atomes. Illustrer cette redistribution des atomes dans le cas de la combustion du carburant.</text:p>
      <text:p text:style-name="Text_20_body">1.2.Expliquer en quoi l’utilisation de véhicules à moteur thermique peut nuire à l’environnement.</text:p>
      <text:p text:style-name="Text_20_body">En France, tous les deux ans, un véhicule doit être soumis à un test de conformité appelé contrôle technique. À l’aide d’une sonde, on mesure la quantité de dioxygène entrant dans le moteur, la quantité de carburant consommée, la quantité de vapeur d’eau à la sortie du pot d’échappement et la quantité de dioxyde de carbone émis.</text:p>
      <text:p text:style-name="Text_20_body">Les résultats d’un test sont consignés dans le tableau ci-dessous :</text:p>
      <table:table table:style-name="Table">
        <table:table-column/>
        <table:table-column/>
        <table:table-column/>
        <table:table-column/>
        <table:table-column/>
        <table:table-row>
          <table:table-cell office:value-type="string" table:style-name="tablecell"/>
          <table:table-cell office:value-type="string" table:style-name="tablecell">
            <text:p text:style-name="tablealignleft">Carburant consommé</text:p>
          </table:table-cell>
          <table:table-cell office:value-type="string" table:style-name="tablecell">
            <text:p text:style-name="tablealignleft">Dioxygène<text:line-break/>consommé</text:p>
          </table:table-cell>
          <table:table-cell office:value-type="string" table:style-name="tablecell">
            <text:p text:style-name="tablealignleft">Vapeur d’eau<text:line-break/>émise</text:p>
          </table:table-cell>
          <table:table-cell office:value-type="string" table:style-name="tablecell">
            <text:p text:style-name="tablealignleft">CO<text:span text:style-name="sub">2</text:span> émis</text:p>
          </table:table-cell>
        </table:table-row>
        <table:table-row>
          <table:table-cell office:value-type="string" table:style-name="tablecell">
            <text:p text:style-name="tablealignleft">Masse<text:line-break/>mesurée</text:p>
          </table:table-cell>
          <table:table-cell office:value-type="string" table:style-name="tablecell">
            <text:p text:style-name="tablealignleft">m<text:span text:style-name="sub">1</text:span> = 50 g</text:p>
          </table:table-cell>
          <table:table-cell office:value-type="string" table:style-name="tablecell">
            <text:p text:style-name="tablealignleft">m<text:span text:style-name="sub">2</text:span> = 176 g</text:p>
          </table:table-cell>
          <table:table-cell office:value-type="string" table:style-name="tablecell">
            <text:p text:style-name="tablealignleft">m’ = 72 g</text:p>
          </table:table-cell>
          <table:table-cell office:value-type="string" table:style-name="tablecell">
            <text:p text:style-name="tablealignleft">m = …… g</text:p>
          </table:table-cell>
        </table:table-row>
      </table:table>
      <text:p text:style-name="Text_20_body">1.3.A partir des résultats du test et de la réaction chimique, déterminer la masse théorique m de dioxyde de carbone que devrait recueillir l’appareil de mesure. Expliquer la démarche.</text:p>
      <text:p text:style-name="Text_20_body"><text:span text:style-name="Strong_20_Emphasis">2. Les véhicules à moteur électrique (4 points)</text:span></text:p>
      <text:p text:style-name="Text_20_body">Le moteur d’un véhicule électrique fonctionne grâce à une batterie électrique.</text:p>
      <text:p text:style-name="Text_20_body">Nommer les formes d’énergies <text:span text:style-name="Strong_20_Emphasis">E</text:span><text:span text:style-name="Strong_20_Emphasis"><text:span text:style-name="sub">1</text:span></text:span> et <text:span text:style-name="Strong_20_Emphasis">E</text:span><text:span text:style-name="Strong_20_Emphasis"><text:span text:style-name="sub">2</text:span></text:span> du diagramme de conversion d’énergie ci-dessous en choisissant parmi les termes suivants : <text:span text:style-name="Emphasis">thermique, électrique, nucléaire, lumineuse, cinétique</text:span>.</text:p>
      <text:p text:style-name="Text_20_body">(Il n’est pas demandé de reproduire le diagramme sur la copie).</text:p>
      <text:p text:style-name="Text_20_body"><draw:frame draw:style-name="media" draw:name="0" text:anchor-type="as-char" draw:z-index="0" svg:width="16.98625cm" svg:height="4.7238217801477cm"><draw:image xlink:href="Pictures/15244db8543e8d33c146c4788ab7e8bc.png" xlink:type="simple" xlink:show="embed" xlink:actuate="onLoad"/></draw:frame></text:p>
      <text:p text:style-name="Text_20_body"><text:span text:style-name="Strong_20_Emphasis">3. Choisir un véhicule en fonction de ses besoins (6 points)</text:span></text:p>
      <text:p text:style-name="Text_20_body">Un concessionnaire automobile reçoit un client qui désire acheter une nouvelle voiture. Le client a besoin d’une voiture pouvant effectuer sans interruption un trajet sur une distance au moins égale à 500 km, il est sensible aux questions environnementales et son budget maximal est de 25 000 euros.</text:p>
      <text:p text:style-name="Text_20_body">Expliquer de façon argumentée quel serait le choix de véhicule le plus judicieux pour ce client parmi les cinq présentés dans le tableau ci-dessous.</text:p>
      <table:table table:style-name="Table">
        <table:table-column/>
        <table:table-column/>
        <table:table-column/>
        <table:table-column/>
        <table:table-column/>
        <table:table-column/>
        <table:table-row>
          <table:table-cell office:value-type="string" table:style-name="tablecell"/>
          <table:table-cell office:value-type="string" table:style-name="tablecell">
            <text:p text:style-name="tablealignleft">**Véhicule 1 **</text:p>
          </table:table-cell>
          <table:table-cell office:value-type="string" table:style-name="tablecell">
            <text:p text:style-name="tablealignleft">Véhicule 2</text:p>
          </table:table-cell>
          <table:table-cell office:value-type="string" table:style-name="tablecell">
            <text:p text:style-name="tablealignleft">Véhicule 3 </text:p>
          </table:table-cell>
          <table:table-cell office:value-type="string" table:style-name="tablecell">
            <text:p text:style-name="tablealignleft">Véhicule 4</text:p>
          </table:table-cell>
          <table:table-cell office:value-type="string" table:style-name="tablecell">
            <text:p text:style-name="tablealignleft">Véhicule 5</text:p>
          </table:table-cell>
        </table:table-row>
        <table:table-row>
          <table:table-cell office:value-type="string" table:style-name="tablecell">
            <text:p text:style-name="tablealignleft">Autonomie du véhicule </text:p>
          </table:table-cell>
          <table:table-cell office:value-type="string" table:style-name="tablecell">
            <text:p text:style-name="tablealignleft">850 km </text:p>
          </table:table-cell>
          <table:table-cell office:value-type="string" table:style-name="tablecell">
            <text:p text:style-name="tablealignleft">1 280 km </text:p>
          </table:table-cell>
          <table:table-cell office:value-type="string" table:style-name="tablecell">
            <text:p text:style-name="tablealignleft">1 090 km </text:p>
          </table:table-cell>
          <table:table-cell office:value-type="string" table:style-name="tablecell">
            <text:p text:style-name="tablealignleft">360 km </text:p>
          </table:table-cell>
          <table:table-cell office:value-type="string" table:style-name="tablecell">
            <text:p text:style-name="tablealignleft">600 km</text:p>
          </table:table-cell>
        </table:table-row>
        <table:table-row>
          <table:table-cell office:value-type="string" table:style-name="tablecell">
            <text:p text:style-name="tablealignleft">Carburant/Energie </text:p>
          </table:table-cell>
          <table:table-cell office:value-type="string" table:style-name="tablecell">
            <text:p text:style-name="tablealignleft">Essence </text:p>
          </table:table-cell>
          <table:table-cell office:value-type="string" table:style-name="tablecell">
            <text:p text:style-name="tablealignleft">Diesel </text:p>
          </table:table-cell>
          <table:table-cell office:value-type="string" table:style-name="tablecell">
            <text:p text:style-name="tablealignleft">Hybride </text:p>
          </table:table-cell>
          <table:table-cell office:value-type="string" table:style-name="tablecell">
            <text:p text:style-name="tablealignleft">Electrique </text:p>
          </table:table-cell>
          <table:table-cell office:value-type="string" table:style-name="tablecell">
            <text:p text:style-name="tablealignleft">Electrique</text:p>
          </table:table-cell>
        </table:table-row>
        <table:table-row>
          <table:table-cell office:value-type="string" table:style-name="tablecell">
            <text:p text:style-name="tablealignleft">Consommation<text:line-break/>moyenne de carburant</text:p>
          </table:table-cell>
          <table:table-cell office:value-type="string" table:style-name="tablecell">
            <text:p text:style-name="tablealignleft">5,1 L/100 km </text:p>
          </table:table-cell>
          <table:table-cell office:value-type="string" table:style-name="tablecell">
            <text:p text:style-name="tablealignleft">3,5 L/100 km </text:p>
          </table:table-cell>
          <table:table-cell office:value-type="string" table:style-name="tablecell">
            <text:p text:style-name="tablealignleft">3,3 L/100 km </text:p>
          </table:table-cell>
          <table:table-cell office:value-type="string" table:style-name="tablecell">
            <text:p text:style-name="tablealignleft">0,0 L /100 km </text:p>
          </table:table-cell>
          <table:table-cell office:value-type="string" table:style-name="tablecell">
            <text:p text:style-name="tablealignleft">0,0 L/100 km</text:p>
          </table:table-cell>
        </table:table-row>
        <table:table-row>
          <table:table-cell office:value-type="string" table:style-name="tablecell">
            <text:p text:style-name="tablealignleft">Coût (à partir de …) </text:p>
          </table:table-cell>
          <table:table-cell office:value-type="string" table:style-name="tablecell">
            <text:p text:style-name="tablealignleft">17 050 € </text:p>
          </table:table-cell>
          <table:table-cell office:value-type="string" table:style-name="tablecell">
            <text:p text:style-name="tablealignleft">21 800 € </text:p>
          </table:table-cell>
          <table:table-cell office:value-type="string" table:style-name="tablecell">
            <text:p text:style-name="tablealignleft">22 500 € </text:p>
          </table:table-cell>
          <table:table-cell office:value-type="string" table:style-name="tablecell">
            <text:p text:style-name="tablealignleft">20 300 € </text:p>
          </table:table-cell>
          <table:table-cell office:value-type="string" table:style-name="tablecell">
            <text:p text:style-name="tablealignleft">34 500 €</text:p>
          </table:table-cell>
        </table:table-row>
        <table:table-row>
          <table:table-cell office:value-type="string" table:style-name="tablecell">
            <text:p text:style-name="tablealignleft">Emission de CO2 </text:p>
          </table:table-cell>
          <table:table-cell office:value-type="string" table:style-name="tablecell">
            <text:p text:style-name="tablealignleft">119 g/km </text:p>
          </table:table-cell>
          <table:table-cell office:value-type="string" table:style-name="tablecell">
            <text:p text:style-name="tablealignleft">90 g/km </text:p>
          </table:table-cell>
          <table:table-cell office:value-type="string" table:style-name="tablecell">
            <text:p text:style-name="tablealignleft">75 g/km </text:p>
          </table:table-cell>
          <table:table-cell office:value-type="string" table:style-name="tablecell">
            <text:p text:style-name="tablealignleft">0 g/km </text:p>
          </table:table-cell>
          <table:table-cell office:value-type="string" table:style-name="tablecell">
            <text:p text:style-name="tablealignleft">0 g/km</text:p>
          </table:table-cell>
        </table:table-row>
        <table:table-row>
          <table:table-cell office:value-type="string" table:style-name="tablecell">
            <text:p text:style-name="tablealignleft">Emission d’oxydes<text:line-break/>d’azote NOx</text:p>
          </table:table-cell>
          <table:table-cell office:value-type="string" table:style-name="tablecell">
            <text:p text:style-name="tablealignleft">60 mg/km </text:p>
          </table:table-cell>
          <table:table-cell office:value-type="string" table:style-name="tablecell">
            <text:p text:style-name="tablealignleft">180 mg/km </text:p>
          </table:table-cell>
          <table:table-cell office:value-type="string" table:style-name="tablecell">
            <text:p text:style-name="tablealignleft">40 mg/km </text:p>
          </table:table-cell>
          <table:table-cell office:value-type="string" table:style-name="tablecell">
            <text:p text:style-name="tablealignleft">0 g/km </text:p>
          </table:table-cell>
          <table:table-cell office:value-type="string" table:style-name="tablecell">
            <text:p text:style-name="tablealignleft">0 g/km</text:p>
          </table:table-cell>
        </table:table-row>
      </table:table>
      <text:p text:style-name="Text_20_body"><text:span text:style-name="Emphasis">Donnée : Les oxydes d’azote sont émis par les moteurs thermiques (essence ou diesel). Ils ont des effets nocifs sur la santé et sur l’environnement.</text:span></text:p>
      <text:h text:style-name="Heading_20_3" text:outline-level="3"><text:bookmark-start text:name="__RefHeading___correction_3"/><text:bookmark-start text:name="correction"/>Correction<text:bookmark-end text:name="__RefHeading___correction_3"/><text:bookmark-end text:name="correction"/></text:h>
      <text:p text:style-name="Text_20_body"><text:span text:style-name="Strong_20_Emphasis">1.1.1.</text:span> Les réactifs sont à gauche de la flèche. Ils sont consommés.</text:p>
      <text:p text:style-name="Text_20_body">Les formules chimiques des réactifs sont C<text:span text:style-name="sub">7</text:span>H<text:span text:style-name="sub">16</text:span>et O<text:span text:style-name="sub">2</text:span></text:p>
      <text:p text:style-name="Text_20_body">**1.1.2. **Les réactifs sont constitués des atomes de :</text:p>
      <text:p text:style-name="Text_20_body">- carbone (C)</text:p>
      <text:p text:style-name="Text_20_body">- hydrogène (H)</text:p>
      <text:p text:style-name="Text_20_body">- oxygène (O)</text:p>
      <text:p text:style-name="Text_20_body"><text:span text:style-name="Strong_20_Emphasis">1.1.3.</text:span> Comptons les atomes dans les réactifs et dans les produits :</text:p>
      <table:table table:style-name="Table">
        <table:table-column/>
        <table:table-column/>
        <table:table-column/>
        <table:table-row>
          <table:table-cell office:value-type="string" table:style-name="tablecell"/>
          <table:table-cell office:value-type="string" table:style-name="tablecell">
            <text:p text:style-name="tablealignleft">Réactifs</text:p>
          </table:table-cell>
          <table:table-cell office:value-type="string" table:style-name="tablecell">
            <text:p text:style-name="tablealignleft">Produits</text:p>
          </table:table-cell>
        </table:table-row>
        <table:table-row>
          <table:table-cell office:value-type="string" table:style-name="tablecell"/>
          <table:table-cell office:value-type="string" table:style-name="tablecell">
            <text:p text:style-name="tablealignleft"> C<text:span text:style-name="sub">7</text:span>H<text:span text:style-name="sub">16</text:span> + 11 O<text:span text:style-name="sub">2</text:span></text:p>
          </table:table-cell>
          <table:table-cell office:value-type="string" table:style-name="tablecell">
            <text:p text:style-name="tablealignright">  8 H<text:span text:style-name="sub">2</text:span>O + 7 CO<text:span text:style-name="sub">2</text:span></text:p>
          </table:table-cell>
        </table:table-row>
        <table:table-row>
          <table:table-cell office:value-type="string" table:style-name="tablecell">
            <text:p text:style-name="tablealignleft">Atomes de carbone</text:p>
          </table:table-cell>
          <table:table-cell office:value-type="string" table:style-name="tablecell">
            <text:p text:style-name="tablealignleft">7 x 1 = 7</text:p>
          </table:table-cell>
          <table:table-cell office:value-type="string" table:style-name="tablecell">
            <text:p text:style-name="tablealignleft">7 x 1 =7</text:p>
          </table:table-cell>
        </table:table-row>
        <table:table-row>
          <table:table-cell office:value-type="string" table:style-name="tablecell">
            <text:p text:style-name="tablealignleft">Atomes d’hydrogène</text:p>
          </table:table-cell>
          <table:table-cell office:value-type="string" table:style-name="tablecell">
            <text:p text:style-name="tablealignleft">16</text:p>
          </table:table-cell>
          <table:table-cell office:value-type="string" table:style-name="tablecell">
            <text:p text:style-name="tablealignleft">8 x 2 = 16</text:p>
          </table:table-cell>
        </table:table-row>
        <table:table-row>
          <table:table-cell office:value-type="string" table:style-name="tablecell">
            <text:p text:style-name="tablealignleft">Atomes d’oxygène</text:p>
          </table:table-cell>
          <table:table-cell office:value-type="string" table:style-name="tablecell">
            <text:p text:style-name="tablealignleft">11 x 2 = 22</text:p>
          </table:table-cell>
          <table:table-cell office:value-type="string" table:style-name="tablecell">
            <text:p text:style-name="tablealignleft">8 +  7 x 2 = 22</text:p>
          </table:table-cell>
        </table:table-row>
      </table:table>
      <text:p text:style-name="Text_20_body">Il y a conservation des atomes. L’équation est ajustée (ou équilibrée).</text:p>
      <text:p text:style-name="Text_20_body">Il y a bien redistribution des atomes sans aucune perte ni ajout.</text:p>
      <text:p text:style-name="Text_20_body"><text:span text:style-name="Strong_20_Emphasis">1.2.</text:span> Un moteur thermique produit du dioxyde de carbone qui est un gaz à effet de serre qui contribue au réchauffement climatique.</text:p>
      <text:p text:style-name="Text_20_body"><text:span text:style-name="Strong_20_Emphasis">1.3.</text:span> La masse se conserve lors d’une réaction chimique donc</text:p>
      <text:p text:style-name="Text_20_body">m<text:span text:style-name="sub">réactifs</text:span> = m<text:span text:style-name="sub">produits</text:span></text:p>
      <text:p text:style-name="Text_20_body">m<text:span text:style-name="sub">carburant</text:span> + m<text:span text:style-name="sub">dioxygène</text:span> = m<text:span text:style-name="sub">eau</text:span> + m<text:span text:style-name="sub">dioxyde de carbone</text:span></text:p>
      <text:p text:style-name="Text_20_body">m<text:span text:style-name="sub">1</text:span> + m&lt;sub&gt;2 &lt;/sub&gt;= m’ + m</text:p>
      <text:p text:style-name="Text_20_body">donc m = m<text:span text:style-name="sub">1</text:span> + m<text:span text:style-name="sub">2</text:span> – m’ = 50 + 176 - 72 = 154 g</text:p>
      <text:p text:style-name="Text_20_body">On devait recueillir 154g de dioxyde de carbone.</text:p>
      <text:p text:style-name="Text_20_body">**2. **E<text:span text:style-name="sub">1 </text:span>: énergie électrique</text:p>
      <text:p text:style-name="Text_20_body">E<text:span text:style-name="sub">2 </text:span>: énergie cinétique</text:p>
      <text:p text:style-name="Text_20_body">**3. **On élimine le véhicule 5 à cause du prix 34500€ &gt; 25000€</text:p>
      <text:p text:style-name="Text_20_body">On élimine le véhicule 4 à cause de la faible autonomie 360km &lt; 500km</text:p>
      <text:p text:style-name="Text_20_body">On lui conseillera de prendre le véhicule 3 car il a les plus faibles émissions de CO<text:span text:style-name="sub">2</text:span> et No<text:span text:style-name="sub">x</text:span></text:p>
      <text:p text:style-name="Text_20_body">(cerise sur le gâteau, sa consommation est plus fai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2::16:19</meta:creation-date>
    <dc:creator>Generated</dc:creator>
    <dc:date>2026-09-02T02::16:19</dc:date>
    <dc:language>en-US</dc:language>
    <meta:editing-cycles>1</meta:editing-cycles>
    <meta:editing-duration>PT0S</meta:editing-duration>
    <dc:title>brevet:2018_polynesie_francaise_choisir_sa_voiture</dc:title>
  </office:meta>
</office:document-meta>
</file>