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0fc1315aac0f42c8d434e062d231525.png"/>
  <manifest:file-entry manifest:media-type="image/png" manifest:full-path="Pictures/116eb9a8193a623e6c1942ac46f936d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ressources_naturelles"/><text:bookmark-start text:name="__RefHeading___ressources_naturelles_1"/><text:bookmark-start text:name="ressources_naturelles"/>RESSOURCES NATURELLES<text:bookmark-end text:name="__RefHeading___ressources_naturelles_1"/><text:bookmark-end text:name="ressources_naturelles"/></text:h>
      <text:p text:style-name="Text_20_body"><draw:frame draw:style-name="media" draw:name="0" text:anchor-type="as-char" draw:z-index="0" svg:width="8.41375cm" style:rel-width="100%" svg:height="6.429375cm" style:rel-height="scale"><draw:image xlink:href="Pictures/10fc1315aac0f42c8d434e062d231525.png" xlink:type="simple" xlink:show="embed" xlink:actuate="onLoad"/></draw:frame></text:p>
      <text:p text:style-name="Text_20_body">La vanille de Tahiti est considérée comme la meilleure du monde.<text:line-break/>
Le composé aromatique le plus puissant, celui qui lui donne son odeur, est la vanilline.<text:line-break/>
La vanille de Tahiti possède plus de 200 composants dont l’un est un arôme naturel appelé vanilline.<text:line-break/>
La formule brute de la molécule de vanilline est C<text:span text:style-name="sub">8</text:span> H<text:span text:style-name="sub">8</text:span> O<text:span text:style-name="sub">3</text:span>.<text:line-break/>
L’arôme de vanille désigne la vanilline ou une molécule voisine appelée éthylvanilline.<text:line-break/>
Il présente un grand intérêt dans l'industrie agroalimentaire et en parfumerie.<text:line-break/>
Il existe plusieurs procédés pour obtenir l'arôme de vanille.<text:line-break/>
Selon le procédé utilisé, l'arôme sera nommé « arôme naturel », « arôme de synthèse » ou « arome artificiel ».</text:p>
      <text:p text:style-name="Text_20_body"><text:span text:style-name="Strong_20_Emphasis">Arôme naturel</text:span> <text:line-break/>
À partir des gousses de vanille<text:line-break/>
La vanilline est extraite en faisant macérer les gousses de vanille, préalablement broyées, dans un mélange d’eau et de solvant non miscible à l’eau, noté S.<text:line-break/>
Masses volumiques :<text:line-break/>
- de l’eau : ρ = 1 g/cm3<text:line-break/>
- du solvant S : ρ = 1,49 g/cm3.<text:line-break/>
La vanilline est très soluble dans le solvant S mais peu soluble dans l’eau.<text:line-break/>
On obtient 20 g de vanilline pour 1 kg de gousses de vanille macérée.</text:p>
      <text:p text:style-name="Text_20_body">**Arôme de synthèse ** <text:line-break/>
La molécule de vanilline est ici obtenue par réaction chimique.</text:p>
      <text:p text:style-name="Text_20_body">**Arôme artificiel ** <text:line-break/>
L’éthylvanilline est aussi une molécule obtenue par réaction chimique. Cet arôme est dit artificiel car il n’existe pas dans la nature<text:line-break/>
Sa formule chimique est différente de celle de la vanilline, mais son parfum et sa saveur sont très ressemblants.<text:line-break/>
<text:line-break/>
1. Donner le nom, le symbole et le nombre de chacun des atomes qui composent la molécule de vanilline. (5 points)<text:line-break/>
<text:line-break/>
2. Cocher la (ou les) bonne(s) réponse(s). (5points)<text:line-break/>
Cette molécule est présente dans :<text:line-break/>
□ l'arôme naturel □ l'arôme de synthèse □ l'arôme artificiel</text:p>
      <text:p text:style-name="Text_20_body"><text:line-break/>
3. Expliquer pourquoi, pendant l’extraction, on récupère la vanilline dans le solvant S et non dans l’eau. (3 points)<text:line-break/>
<text:line-break/>
4. Dans un tube à essai, on a récupéré le liquide de macération de la vanille dans l’eau et le solvant S.<text:line-break/>
4.1. Sachant que l’eau et le solvant sont deux liquides non-miscibles, compléter le schéma ci-dessous avec les termes : (2 points)<text:line-break/>
- eau<text:line-break/>
- solvant S + vanilline<text:line-break/>
<draw:frame draw:style-name="media" draw:name="1" text:anchor-type="as-char" draw:z-index="1" svg:width="15.795625cm" svg:height="8.41375cm"><draw:image xlink:href="Pictures/116eb9a8193a623e6c1942ac46f936d0.png" xlink:type="simple" xlink:show="embed" xlink:actuate="onLoad"/></draw:frame><text:line-break/>
4.2. Justifier votre choix. (5 points)<text:line-break/>
<text:line-break/>
5. Sur «Wikipedia», on peut lire : « La vanilline est, parmi les multiples composants de l'arôme naturel de la vanille, le plus important et le plus caractéristique. Elle<text:line-break/>
représente 0,75 % à 2 % de la masse d’une gousse ». (3 points)<text:line-break/>
Préciser, en le justifiant, si les indications concernant l’extraction de l’arôme naturel données dans l’énoncé confirment cette affirmation. (2 points)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47:37</meta:creation-date>
    <dc:creator>Generated</dc:creator>
    <dc:date>2026-09-02T03::47:37</dc:date>
    <dc:language>en-US</dc:language>
    <meta:editing-cycles>1</meta:editing-cycles>
    <meta:editing-duration>PT0S</meta:editing-duration>
    <dc:title>brevet:2018_ressources_naturelles</dc:title>
  </office:meta>
</office:document-meta>
</file>