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b8fdfdb24667c816e7ca153a5895a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2018_serie_pro:correction"/><text:bookmark-start text:name="__RefHeading___serie_procorrection_1"/><text:bookmark-start text:name="serie_procorrection"/>2018 Série Pro : Correction<text:bookmark-end text:name="__RefHeading___serie_procorrection_1"/><text:bookmark-end text:name="serie_procorrection"/></text:h>
      <text:p text:style-name="Text_20_body">1.</text:p>
      <text:p text:style-name="Text_20_body"><draw:frame draw:style-name="media" draw:name="0" text:anchor-type="as-char" draw:z-index="0" svg:width="9.921875cm" style:rel-width="100%" svg:height="6.2970833333333cm" style:rel-height="scale"><draw:image xlink:href="Pictures/1b8fdfdb24667c816e7ca153a5895a82.png" xlink:type="simple" xlink:show="embed" xlink:actuate="onLoad"/></draw:frame></text:p>
      <text:p text:style-name="Text_20_body">Matériel :<text:line-break/>
- bécher<text:line-break/>
- agitateur<text:line-break/>
- verre de montre<text:line-break/>
- papier pH</text:p>
      <text:p text:style-name="Text_20_body">Protocole :<text:line-break/>
- on met la solution dont on veut connaître le pH dans un bécher<text:line-break/>
- on prélève un peu de solution à l’aide d’un agitateur<text:line-break/>
- on met du papier pH sur un verre de montre<text:line-break/>
- on déposer une goutte sur le papier pH<text:line-break/>
- on compare la couleur obtenue avec l’échelle de teinte et on détermine le pH</text:p>
      <text:p text:style-name="Text_20_body">2.</text:p>
      <text:p text:style-name="Text_20_body">- porter des lunettes de sécurité<text:line-break/>
- porter un blouse et des gants</text:p>
      <text:p text:style-name="Text_20_body">3.</text:p>
      <text:p text:style-name="Text_20_body">La solution du flacon A est légèrement acide car son pH est inférieur à 7</text:p>
      <text:p text:style-name="Text_20_body">4.</text:p>
      <text:p text:style-name="Text_20_body">Le flacon A contient des ions cuivre II car on obtient un précipité bleu en présence d’hydroxyde de sodium (soude).<text:line-break/>
Le flacon A contient des ions sulfates car on obtient un précipité blanc en présence de Chlorure de baryum.<text:line-break/>
La flacon contient donc du sulfate de cuivre II donc c’est de la bouillie bordelaise.</text:p>
      <text:p text:style-name="Text_20_body">5.</text:p>
      <text:p text:style-name="Text_20_body">On fait la somme des puissances de tous les appareils :</text:p>
      <text:p text:style-name="Text_20_body">2000 x 2 + 130 + 10 x 3 = 4160W</text:p>
      <text:p text:style-name="Text_20_body">6.</text:p>
      <text:p text:style-name="Text_20_body">$I = frac {2160} {230} = 18,1A</text:p>
      <text:p text:style-name="Text_20_body">7.</text:p>
      <text:p text:style-name="Text_20_body">Le disjoncteur va ouvrir le circuit si l’intensité dépasse 20A.<text:line-break/>
20A &gt; 18A donc le disjoncteur permet le fonctionnement simultané des appareils nouvellement acheté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11::31:40</meta:creation-date>
    <dc:creator>Generated</dc:creator>
    <dc:date>2026-09-02T11::31:40</dc:date>
    <dc:language>en-US</dc:language>
    <meta:editing-cycles>1</meta:editing-cycles>
    <meta:editing-duration>PT0S</meta:editing-duration>
    <dc:title>brevet:2018_serie_pro:correction</dc:title>
  </office:meta>
</office:document-meta>
</file>