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4b7f9d1e003b20f3b91f91fb387d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sujet_zero_serie_pro:correction"/><text:bookmark-start text:name="__RefHeading___correction_1"/><text:bookmark-start text:name="correction"/>Correction<text:bookmark-end text:name="__RefHeading___correction_1"/><text:bookmark-end text:name="correction"/></text:h>
      <text:h text:style-name="Heading_20_2" text:outline-level="2"><text:bookmark-start text:name="__RefHeading___question_1_2"/><text:bookmark-start text:name="question_1"/>Question 1<text:bookmark-end text:name="__RefHeading___question_1_2"/><text:bookmark-end text:name="question_1"/></text:h>
      <text:p text:style-name="Text_20_body">a. Par jour : 10m<text:span text:style-name="sup">3</text:span>  = 10 000L</text:p>
      <text:p text:style-name="Text_20_body">Il y a 35g de sel par litre d'eau.</text:p>
      <text:p text:style-name="Text_20_body">On récupère  de sel par jour.</text:p>
      <text:p text:style-name="Text_20_body">b.</text:p>
      <text:p text:style-name="Text_20_body"><draw:frame draw:style-name="media" draw:name="0" text:anchor-type="as-char" draw:z-index="0" svg:width="12.22375cm" svg:height="5.6620833333333cm"><draw:image xlink:href="Pictures/4e4b7f9d1e003b20f3b91f91fb387d7c.png" xlink:type="simple" xlink:show="embed" xlink:actuate="onLoad"/></draw:frame></text:p>
      <text:p text:style-name="Text_20_body">Si l'eau dessalée contient encore des ions chlorure, on obtiendra un précipité blanc sinon il n'y aura aucune réaction et le liquide restera limpide.</text:p>
      <text:h text:style-name="Heading_20_2" text:outline-level="2"><text:bookmark-start text:name="__RefHeading___question_2_3"/><text:bookmark-start text:name="question_2"/>Question 2<text:bookmark-end text:name="__RefHeading___question_2_3"/><text:bookmark-end text:name="question_2"/></text:h>
      <text:p text:style-name="Text_20_body">a. 1: liquide</text:p>
      <text:p text:style-name="Text_20_body">2 : gaz</text:p>
      <text:p text:style-name="Text_20_body">b. condensation ou liquéfaction</text:p>
      <text:p text:style-name="Text_20_body">c. </text:p>
      <text:h text:style-name="Heading_20_2" text:outline-level="2"><text:bookmark-start text:name="__RefHeading___question_3_4"/><text:bookmark-start text:name="question_3"/>Question 3<text:bookmark-end text:name="__RefHeading___question_3_4"/><text:bookmark-end text:name="question_3"/></text:h>
      <text:p text:style-name="Text_20_body">Distillation : 2 250 000 J pour 1kg d'eau de mer</text:p>
      <text:p text:style-name="Text_20_body">Osmose inversée : 20 000 J pour 1kg d'eau de mer</text:p>
      <text:p text:style-name="Text_20_body">Il faut plus d'énergie pour la distillation que pour l'osmose inverse.</text:p>
      <text:p text:style-name="Text_20_body">Il faut   fois plus d'énergie pour la distillation que pour l'osmose inver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6:39</meta:creation-date>
    <dc:creator>Generated</dc:creator>
    <dc:date>2026-09-01T22::16:39</dc:date>
    <dc:language>en-US</dc:language>
    <meta:editing-cycles>1</meta:editing-cycles>
    <meta:editing-duration>PT0S</meta:editing-duration>
    <dc:title>brevet:2018_sujet_zero_serie_pro:correction</dc:title>
  </office:meta>
</office:document-meta>
</file>