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faf35c573cb51dbc2094054d8eddba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8_sujet_zero_serie_pro"/><text:bookmark-start text:name="__RefHeading___sujet_zero_serie_pro_1"/><text:bookmark-start text:name="sujet_zero_serie_pro"/>Sujet zéro série pro<text:bookmark-end text:name="__RefHeading___sujet_zero_serie_pro_1"/><text:bookmark-end text:name="sujet_zero_serie_pro"/></text:h>
      <text:p text:style-name="Text_20_body">Pour faire face à la pénurie annoncée d'eau potable, de nouvelles techniques de production sont mises en place pour satisfaire les besoins des populations toujours plus nombreuses. Une des techniques prometteuses pour certains pays est le dessalement de l'eau de mer.<text:line-break/>
On s’intéresse aux deux techniques les plus utilisées pour dessaler l’eau de mer :
la distillation
et
l'osmose inverse
.</text:p>
      <text:p text:style-name="Text_20_body">**
Document 1 : Présentation de la distillation et de l’osmose inverse. ** <text:line-break/>
<text:span text:style-name="Strong_20_Emphasis">La distillation</text:span> <text:line-break/>
Dans les procédés de distillation, il s'agit de chauffer l'eau de mer pour en vaporiser une partie. La vapeur ainsi produite ne contient pas de sels, il suffit alors de liquéfier cette vapeur en la refroidissant à l’aide d’un condenseur, pour obtenir de l'eau douce liquide.</text:p>
      <text:p text:style-name="Text_20_body"><draw:frame draw:style-name="media" draw:name="0" text:anchor-type="as-char" draw:z-index="0" svg:width="35.639375cm" style:rel-width="100%" svg:height="32.199791666667cm" style:rel-height="scale"><draw:image xlink:href="Pictures/efaf35c573cb51dbc2094054d8eddba0.png" xlink:type="simple" xlink:show="embed" xlink:actuate="onLoad"/></draw:frame></text:p>
      <text:p text:style-name="Text_20_body"><text:line-break/>
**
Question 1 - Dessalement de l’eau de mer. ** <text:line-break/>
On considère que l’eau de mer est constituée essentiellement d’eau et de sel (ions chlorure Cl<text:span text:style-name="sup">-</text:span>  et ions sodium Na <text:span text:style-name="sup">+</text:span>
).<text:line-break/>
En moyenne, un litre d’eau de mer contient une masse de 35 g de sel.</text:p>
      <text:p text:style-name="Text_20_body"><text:line-break/>
a.
À l’aide des données du document 1, calculer la masse de sel récupérée en une journée dans une station utilisant la technique d’osmose inverse.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9::18:27</meta:creation-date>
    <dc:creator>Generated</dc:creator>
    <dc:date>2026-09-02T09::18:27</dc:date>
    <dc:language>en-US</dc:language>
    <meta:editing-cycles>1</meta:editing-cycles>
    <meta:editing-duration>PT0S</meta:editing-duration>
    <dc:title>brevet:2018_sujet_zero_serie_pro</dc:title>
  </office:meta>
</office:document-meta>
</file>